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  <manifest:file-entry manifest:full-path="media/image6.jpeg" manifest:media-type="image/jpeg"/>
  <manifest:file-entry manifest:full-path="settings.xml" manifest:media-type="text/xml"/>
  <manifest:file-entry manifest:full-path="styles.xml" manifest:media-type="text/xml"/>
  <manifest:file-entry manifest:full-path="media/image7.jpeg" manifest:media-type="image/jpeg"/>
  <manifest:file-entry manifest:full-path="media/image8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551">
      <style:text-properties fo:font-variant="normal" fo:text-transform="none" fo:color="#0d0d0d" style:text-line-through-type="none" style:text-line-through-style="none" style:text-line-through-width="auto" style:text-line-through-color="font-color" style:text-position="30% 66.6667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4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8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1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3">
      <style:paragraph-properties fo:line-height="150%" fo:text-align="justify" fo:text-align-last="star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1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4">
      <style:text-properties fo:font-variant="normal" fo:text-transform="none" fo:color="#0d0d0d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6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0d0d0d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30% 66.6667%" fo:font-family="Arial" style:font-family-asian="Arial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2">
      <style:text-properties fo:font-variant="normal" fo:text-transform="none" fo:color="#000000" style:text-line-through-type="none" style:text-line-through-style="none" style:text-line-through-width="auto" style:text-line-through-color="font-color" style:text-position="30% 66.6667%" fo:font-family="Arial" style:font-family-asian="微軟正黑體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30% 66.6667%" fo:font-family="Arial" style:font-family-asian="微軟正黑體" style:font-family-complex="Arial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justify" fo:text-align-last="star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30% 66.6667%" fo:font-family="Arial" style:font-family-asian="微軟正黑體" style:font-family-complex="Arial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7">
      <style:paragraph-properties fo:line-height="100%" fo:text-align="justify" fo:text-align-last="star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2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5">
      <style:text-properties fo:font-variant="normal" fo:text-transform="none" fo:color="#0d0d0d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7">
      <style:text-properties fo:font-variant="normal" fo:text-transform="none" fo:color="#0d0d0d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9">
      <style:text-properties fo:font-variant="normal" fo:text-transform="none" fo:color="#0d0d0d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" style:name="a410">
      <style:table-properties style:writing-mode="lr-tb"/>
    </style:style>
    <style:style style:family="table-column" style:name="a411">
      <style:table-column-properties style:column-width="1.49611in"/>
    </style:style>
    <style:style style:family="table-column" style:name="a412">
      <style:table-column-properties style:column-width="1.46824in"/>
    </style:style>
    <style:style style:family="table-row" style:name="a413">
      <style:table-row-properties style:row-height="1.9142in"/>
    </style:style>
    <style:style style:family="text" style:name="a414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41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style:letter-kerning="true"/>
    </style:style>
    <style:style style:family="paragraph" style:name="a416">
      <style:paragraph-properties fo:margin-bottom="0in"/>
    </style:style>
    <style:style style:family="text" style:name="a41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9">
      <style:text-properties style:language-asian="zh" style:country-asian="TW"/>
    </style:style>
    <style:style style:family="text" style:name="a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Microsoft JhengHei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Microsoft JhengHei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Microsoft JhengHei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3">
      <style:text-properties fo:font-variant="normal" fo:text-transform="none" fo:color="#0d0d0d" style:text-line-through-type="none" style:text-line-through-style="none" style:text-line-through-width="auto" style:text-line-through-color="font-color" style:text-position="-25% 66.6667%" fo:font-family="Arial" style:font-family-asian="Microsoft JhengHei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4">
      <style:text-properties fo:font-variant="normal" fo:text-transform="none" fo:color="#0d0d0d" style:text-line-through-type="none" style:text-line-through-style="none" style:text-line-through-width="auto" style:text-line-through-color="font-color" style:text-position="-25% 66.6667%" fo:font-family="Arial" style:font-family-asian="Microsoft JhengHei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5">
      <style:text-properties fo:font-variant="normal" fo:text-transform="none" fo:color="#0d0d0d" style:text-line-through-type="none" style:text-line-through-style="none" style:text-line-through-width="auto" style:text-line-through-color="font-color" style:text-position="-25% 66.6667%" fo:font-family="Arial" style:font-family-asian="Microsoft JhengHei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6">
      <style:text-properties fo:font-variant="normal" fo:text-transform="none" fo:color="#0d0d0d" style:text-line-through-type="none" style:text-line-through-style="none" style:text-line-through-width="auto" style:text-line-through-color="font-color" style:text-position="-25% 66.6667%" fo:font-family="Arial" style:font-family-asian="Microsoft JhengHei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8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0d0d0d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3">
      <style:text-properties fo:font-variant="normal" fo:text-transform="none" fo:color="#0d0d0d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4">
      <style:text-properties fo:font-variant="normal" fo:text-transform="none" fo:color="#0d0d0d" style:text-line-through-type="none" style:text-line-through-style="none" style:text-line-through-width="auto" style:text-line-through-color="font-color" style:text-position="30% 66.6667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5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0">
      <style:paragraph-properties fo:line-height="100%" fo:text-align="left" fo:margin-top="0in" fo:margin-bottom="0in"/>
    </style:style>
    <style:style style:family="text" style:name="a421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2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23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2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2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26">
      <style:text-properties style:language-asian="zh" style:country-asian="TW"/>
    </style:style>
    <style:style style:family="paragraph" style:name="a427">
      <style:paragraph-properties fo:line-height="100%" fo:text-align="left" fo:margin-top="0in" fo:margin-bottom="0in"/>
    </style:style>
    <style:style style:family="text" style:name="a428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9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7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Arial" style:font-family-asian="Microsoft JhengHei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Arial" style:font-family-asian="Microsoft JhengHei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8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7">
      <style:drawing-page-properties draw:fill="bitmap" draw:fill-image-name="a236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-25% 66.6667%" fo:font-family="Arial" style:font-family-asian="微軟正黑體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31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32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33">
      <style:text-properties style:language-asian="zh" style:country-asian="TW"/>
    </style:style>
    <style:style style:family="paragraph" style:name="a434">
      <style:paragraph-properties fo:line-height="100%" fo:text-align="left" fo:margin-top="0in" fo:margin-bottom="0in"/>
    </style:style>
    <style:style style:family="text" style:name="a435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36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37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38">
      <style:text-properties style:language-asian="zh" style:country-asian="TW"/>
    </style:style>
    <style:style style:family="paragraph" style:name="a439">
      <style:paragraph-properties fo:line-height="100%" fo:text-align="left" fo:margin-top="0in" fo:margin-bottom="0in"/>
    </style:style>
    <style:style style:family="text" style:name="a63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1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2060" svg:stroke-opacity="100%" draw:auto-grow-width="false" draw:auto-grow-height="true"/>
      <style:paragraph-properties style:font-independent-line-spacing="true" style:writing-mode="lr-tb"/>
    </style:style>
    <style:style style:family="drawing-page" style:name="a634">
      <style:drawing-page-properties draw:fill="bitmap" draw:fill-image-name="a633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8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5">
      <style:paragraph-properties fo:line-height="100%" fo:text-align="left" style:tab-stop-distance="1in" fo:margin-left="0.15694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41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42">
      <style:text-properties style:language-asian="zh" style:country-asian="TW"/>
    </style:style>
    <style:style style:family="paragraph" style:name="a443">
      <style:paragraph-properties/>
    </style:style>
    <style:style style:family="text" style:name="a444">
      <style:text-properties fo:font-variant="normal" fo:text-transform="none" style:text-line-through-type="none" style:text-line-through-style="none" style:text-line-through-width="auto" style:text-line-through-color="font-color" fo:font-size="0.19444in" style:font-size-asian="0.19444in" style:font-size-complex="0.19444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45">
      <style:text-properties style:language-asian="zh" style:country-asian="TW"/>
    </style:style>
    <style:style style:family="paragraph" style:name="a446">
      <style:paragraph-properties/>
    </style:style>
    <style:style style:family="table-cell" style:name="a447">
      <style:table-cell-properties style:vertical-align="top" fo:padding-top="0in" fo:padding-bottom="0in" fo:padding-left="0.075in" fo:padding-right="0.075in"/>
      <style:paragraph-properties style:writing-mode="lr-tb"/>
    </style:style>
    <style:style style:family="text" style:name="a448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44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style:language-asian="zh" fo:country="US" style:country-asian="TW" fo:font-weight="bold" style:font-weight-asian="bold" style:font-weight-complex="bold" style:letter-kerning="true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41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5">
      <style:text-properties fo:font-variant="normal" fo:text-transform="none" fo:color="#0d0d0d" style:text-line-through-type="none" style:text-line-through-style="none" style:text-line-through-width="auto" style:text-line-through-color="font-color" style:text-position="30% 66.6667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0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7">
      <style:text-properties fo:font-variant="normal" fo:text-transform="none" fo:color="#0d0d0d" style:text-line-through-type="none" style:text-line-through-style="none" style:text-line-through-width="auto" style:text-line-through-color="font-color" style:text-position="30% 66.6667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258" style:parent-style-name="Graphics">
      <style:graphic-properties draw:fill="none" draw:stroke="none"/>
    </style:style>
    <style:style style:family="presentation" style:name="a259">
      <style:graphic-properties draw:fill="none" draw:stroke="solid" svg:stroke-width="0.01042in" svg:stroke-color="#000000" svg:stroke-opacity="100%" draw:stroke-linejoin="round" svg:stroke-linecap="butt"/>
    </style:style>
    <style:style style:family="paragraph" style:name="a450">
      <style:paragraph-properties fo:margin-bottom="0in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fo:font-family="Consolas" style:font-family-asian="微軟正黑體" style:font-family-complex="Arial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453">
      <style:text-properties fo:font-family="Consolas" style:font-family-asian="微軟正黑體" style:font-family-generic="modern" style:font-family-generic-asian="swiss" style:font-pitch="fixed" style:font-pitch-asian="variable" fo:font-size="0.25in" style:font-size-asian="0.25in" style:font-size-complex="0.25in" style:language-asian="zh" style:country-asian="TW" style:letter-kerning="true"/>
    </style:style>
    <style:style style:family="paragraph" style:name="a454">
      <style:paragraph-properties/>
    </style:style>
    <style:style style:family="table-cell" style:name="a456">
      <style:table-cell-properties style:vertical-align="top" fo:padding-top="0in" fo:padding-bottom="0in" fo:padding-left="0.075in" fo:padding-right="0.075in"/>
      <style:paragraph-properties style:writing-mode="lr-tb"/>
    </style:style>
    <style:style style:family="presentation" style:name="a457">
      <style:graphic-properties draw:fill="none" draw:stroke="solid" svg:stroke-width="0.01042in" svg:stroke-color="#000000" svg:stroke-opacity="100%" draw:stroke-linejoin="round" svg:stroke-linecap="butt"/>
    </style:style>
    <style:style style:family="presentation" style:name="a458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59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650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3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6">
      <style:text-properties fo:font-variant="normal" fo:text-transform="none" fo:color="#0d0d0d" style:text-line-through-type="none" style:text-line-through-style="none" style:text-line-through-width="auto" style:text-line-through-color="font-color" style:text-position="30% 66.6667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6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65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5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63">
      <style:drawing-page-properties draw:fill="bitmap" draw:fill-image-name="a262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9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61">
      <style:drawing-page-properties draw:fill="bitmap" draw:fill-image-name="a460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76389in" style:font-size-asian="0.76389in" style:font-size-complex="0.763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76389in" style:font-size-asian="0.76389in" style:font-size-complex="0.763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76389in" style:font-size-asian="0.76389in" style:font-size-complex="0.76389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6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30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66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6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3">
      <style:drawing-page-properties draw:fill="bitmap" draw:fill-image-name="a302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6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63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69444in" style:font-size-asian="0.69444in" style:font-size-complex="0.69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6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66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6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9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273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0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505">
      <style:graphic-properties draw:fill="none" draw:stroke="none"/>
    </style:style>
    <style:style style:family="presentation" style:name="a506">
      <style:graphic-properties draw:fill="none" draw:stroke="solid" svg:stroke-width="0.01042in" svg:stroke-color="#000000" svg:stroke-opacity="100%" draw:stroke-linejoin="round" svg:stroke-linecap="butt"/>
    </style:style>
    <style:style style:family="presentation" style:name="a50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50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471">
      <style:paragraph-properties fo:line-height="0.41667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7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75">
      <style:paragraph-properties fo:line-height="0.41667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0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7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703" style:parent-style-name="Graphics">
      <style:graphic-properties draw:fill="none" draw:stroke="none"/>
    </style:style>
    <style:style style:family="paragraph" style:name="a479">
      <style:paragraph-properties fo:line-height="0.41667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7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0d0d0d" style:text-line-through-type="none" style:text-line-through-style="none" style:text-line-through-width="auto" style:text-line-through-color="font-color" style:text-position="30% 66.6667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3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7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2060" svg:stroke-opacity="100%" draw:auto-grow-width="false" draw:auto-grow-height="true"/>
      <style:paragraph-properties style:font-independent-line-spacing="true" style:writing-mode="lr-tb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10">
      <style:drawing-page-properties draw:fill="bitmap" draw:fill-image-name="a509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86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88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14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17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34722in" style:font-size-asian="0.34722in" style:font-size-complex="0.347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8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5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83">
      <style:paragraph-properties fo:line-height="0.41667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7">
      <style:paragraph-properties fo:line-height="0.41667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8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81">
      <style:drawing-page-properties draw:fill="bitmap" draw:fill-image-name="a680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5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33333in" style:font-size-asian="0.33333in" style:font-size-complex="0.33333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5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2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Microsoft JhengHei" style:font-family-complex="Arial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7">
      <style:paragraph-properties fo:line-height="100%" fo:text-align="justify" fo:text-align-last="star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23">
      <style:text-properties fo:font-variant="normal" fo:text-transform="none" fo:color="#0d0d0d" style:text-line-through-type="none" style:text-line-through-style="none" style:text-line-through-width="auto" style:text-line-through-color="font-color" style:text-position="30% 66.6667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9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52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6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style:font-family-generic-asian="swiss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9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9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2">
      <style:paragraph-properties fo:line-height="0.41667in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91" style:parent-style-name="Graphics">
      <style:graphic-properties draw:fill="none" draw:stroke="none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93">
      <style:drawing-page-properties draw:fill="bitmap" draw:fill-image-name="a692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7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33333in" style:font-size-asian="0.33333in" style:font-size-complex="0.33333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6">
      <style:paragraph-properties fo:line-height="100%" fo:text-align="justify" fo:text-align-last="star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2060" svg:stroke-opacity="100%" draw:auto-grow-width="false" draw:auto-grow-height="true"/>
      <style:paragraph-properties style:font-independent-line-spacing="true" style:writing-mode="lr-tb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9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40">
      <style:drawing-page-properties draw:fill="bitmap" draw:fill-image-name="a539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4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7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51">
      <style:paragraph-properties fo:line-height="100%" fo:text-align="justify" fo:text-align-last="star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353" style:parent-style-name="Graphics">
      <style:graphic-properties draw:fill="none" draw:stroke="none"/>
    </style:style>
    <style:style style:family="presentation" style:name="a354">
      <style:graphic-properties draw:fill="none" draw:stroke="solid" svg:stroke-width="0.01042in" svg:stroke-color="#000000" svg:stroke-opacity="100%" draw:stroke-linejoin="round" svg:stroke-linecap="butt"/>
    </style:style>
    <style:style style:family="presentation" style:name="a355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56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358">
      <style:drawing-page-properties draw:fill="bitmap" draw:fill-image-name="a357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5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rial" style:font-family-asian="微軟正黑體" style:font-family-complex="Arial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417"/>
    <text:list-style style:name="a455"/>
    <text:list-style style:name="a562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689">
      <text:list-level-style-bullet text:level="1" text:bullet-char="u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u">
        <style:list-level-properties text:space-before="0.125in" text:min-label-width="0.375in"/>
        <style:text-properties fo:font-family="Wingdings" style:font-pitch="variable" fo:font-size="100%"/>
      </text:list-level-style-bullet>
      <text:list-level-style-bullet text:level="3" text:bullet-char="u">
        <style:list-level-properties text:space-before="0.625in" text:min-label-width="0.375in"/>
        <style:text-properties fo:font-family="Wingdings" style:font-pitch="variable" fo:font-size="100%"/>
      </text:list-level-style-bullet>
      <text:list-level-style-bullet text:level="4" text:bullet-char="u">
        <style:list-level-properties text:space-before="1.125in" text:min-label-width="0.375in"/>
        <style:text-properties fo:font-family="Wingdings" style:font-pitch="variable" fo:font-size="100%"/>
      </text:list-level-style-bullet>
      <text:list-level-style-bullet text:level="5" text:bullet-char="u">
        <style:list-level-properties text:space-before="1.625in" text:min-label-width="0.375in"/>
        <style:text-properties fo:font-family="Wingdings" style:font-pitch="variable" fo:font-size="100%"/>
      </text:list-level-style-bullet>
      <text:list-level-style-bullet text:level="6" text:bullet-char="u">
        <style:list-level-properties text:space-before="2.125in" text:min-label-width="0.375in"/>
        <style:text-properties fo:font-family="Wingdings" style:font-pitch="variable" fo:font-size="100%"/>
      </text:list-level-style-bullet>
      <text:list-level-style-bullet text:level="7" text:bullet-char="u">
        <style:list-level-properties text:space-before="2.625in" text:min-label-width="0.375in"/>
        <style:text-properties fo:font-family="Wingdings" style:font-pitch="variable" fo:font-size="100%"/>
      </text:list-level-style-bullet>
      <text:list-level-style-bullet text:level="8" text:bullet-char="u">
        <style:list-level-properties text:space-before="3.125in" text:min-label-width="0.375in"/>
        <style:text-properties fo:font-family="Wingdings" style:font-pitch="variable" fo:font-size="100%"/>
      </text:list-level-style-bullet>
      <text:list-level-style-bullet text:level="9" text:bullet-char="u">
        <style:list-level-properties text:space-before="3.625in" text:min-label-width="0.375in"/>
        <style:text-properties fo:font-family="Wingdings" style:font-pitch="variable" fo:font-size="100%"/>
      </text:list-level-style-bullet>
    </text:list-style>
    <text:list-style style:name="a701">
      <text:list-level-style-bullet text:level="1" text:bullet-char="u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u">
        <style:list-level-properties text:space-before="0.125in" text:min-label-width="0.375in"/>
        <style:text-properties fo:font-family="Wingdings" style:font-pitch="variable" fo:font-size="100%"/>
      </text:list-level-style-bullet>
      <text:list-level-style-bullet text:level="3" text:bullet-char="u">
        <style:list-level-properties text:space-before="0.625in" text:min-label-width="0.375in"/>
        <style:text-properties fo:font-family="Wingdings" style:font-pitch="variable" fo:font-size="100%"/>
      </text:list-level-style-bullet>
      <text:list-level-style-bullet text:level="4" text:bullet-char="u">
        <style:list-level-properties text:space-before="1.125in" text:min-label-width="0.375in"/>
        <style:text-properties fo:font-family="Wingdings" style:font-pitch="variable" fo:font-size="100%"/>
      </text:list-level-style-bullet>
      <text:list-level-style-bullet text:level="5" text:bullet-char="u">
        <style:list-level-properties text:space-before="1.625in" text:min-label-width="0.375in"/>
        <style:text-properties fo:font-family="Wingdings" style:font-pitch="variable" fo:font-size="100%"/>
      </text:list-level-style-bullet>
      <text:list-level-style-bullet text:level="6" text:bullet-char="u">
        <style:list-level-properties text:space-before="2.125in" text:min-label-width="0.375in"/>
        <style:text-properties fo:font-family="Wingdings" style:font-pitch="variable" fo:font-size="100%"/>
      </text:list-level-style-bullet>
      <text:list-level-style-bullet text:level="7" text:bullet-char="u">
        <style:list-level-properties text:space-before="2.625in" text:min-label-width="0.375in"/>
        <style:text-properties fo:font-family="Wingdings" style:font-pitch="variable" fo:font-size="100%"/>
      </text:list-level-style-bullet>
      <text:list-level-style-bullet text:level="8" text:bullet-char="u">
        <style:list-level-properties text:space-before="3.125in" text:min-label-width="0.375in"/>
        <style:text-properties fo:font-family="Wingdings" style:font-pitch="variable" fo:font-size="100%"/>
      </text:list-level-style-bullet>
      <text:list-level-style-bullet text:level="9" text:bullet-char="u">
        <style:list-level-properties text:space-before="3.625in" text:min-label-width="0.375in"/>
        <style:text-properties fo:font-family="Wingdings" style:font-pitch="variable" fo:font-size="100%"/>
      </text:list-level-style-bullet>
    </text:list-style>
    <text:list-style style:name="a527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567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675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678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518">
      <text:list-level-style-bullet text:level="1" text:bullet-char="u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u">
        <style:list-level-properties text:space-before="0.125in" text:min-label-width="0.375in"/>
        <style:text-properties fo:font-family="Wingdings" style:font-pitch="variable" fo:font-size="100%"/>
      </text:list-level-style-bullet>
      <text:list-level-style-bullet text:level="3" text:bullet-char="u">
        <style:list-level-properties text:space-before="0.625in" text:min-label-width="0.375in"/>
        <style:text-properties fo:font-family="Wingdings" style:font-pitch="variable" fo:font-size="100%"/>
      </text:list-level-style-bullet>
      <text:list-level-style-bullet text:level="4" text:bullet-char="u">
        <style:list-level-properties text:space-before="1.125in" text:min-label-width="0.375in"/>
        <style:text-properties fo:font-family="Wingdings" style:font-pitch="variable" fo:font-size="100%"/>
      </text:list-level-style-bullet>
      <text:list-level-style-bullet text:level="5" text:bullet-char="u">
        <style:list-level-properties text:space-before="1.625in" text:min-label-width="0.375in"/>
        <style:text-properties fo:font-family="Wingdings" style:font-pitch="variable" fo:font-size="100%"/>
      </text:list-level-style-bullet>
      <text:list-level-style-bullet text:level="6" text:bullet-char="u">
        <style:list-level-properties text:space-before="2.125in" text:min-label-width="0.375in"/>
        <style:text-properties fo:font-family="Wingdings" style:font-pitch="variable" fo:font-size="100%"/>
      </text:list-level-style-bullet>
      <text:list-level-style-bullet text:level="7" text:bullet-char="u">
        <style:list-level-properties text:space-before="2.625in" text:min-label-width="0.375in"/>
        <style:text-properties fo:font-family="Wingdings" style:font-pitch="variable" fo:font-size="100%"/>
      </text:list-level-style-bullet>
      <text:list-level-style-bullet text:level="8" text:bullet-char="u">
        <style:list-level-properties text:space-before="3.125in" text:min-label-width="0.375in"/>
        <style:text-properties fo:font-family="Wingdings" style:font-pitch="variable" fo:font-size="100%"/>
      </text:list-level-style-bullet>
      <text:list-level-style-bullet text:level="9" text:bullet-char="u">
        <style:list-level-properties text:space-before="3.625in" text:min-label-width="0.375in"/>
        <style:text-properties fo:font-family="Wingdings" style:font-pitch="variable" fo:font-size="100%"/>
      </text:list-level-style-bullet>
    </text:list-style>
    <text:list-style style:name="a555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664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559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629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667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651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548">
      <text:list-level-style-bullet text:level="1" text:bullet-char="u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u">
        <style:list-level-properties text:space-before="0.125in" text:min-label-width="0.375in"/>
        <style:text-properties fo:font-family="Wingdings" style:font-pitch="variable" fo:font-size="100%"/>
      </text:list-level-style-bullet>
      <text:list-level-style-bullet text:level="3" text:bullet-char="u">
        <style:list-level-properties text:space-before="0.625in" text:min-label-width="0.375in"/>
        <style:text-properties fo:font-family="Wingdings" style:font-pitch="variable" fo:font-size="100%"/>
      </text:list-level-style-bullet>
      <text:list-level-style-bullet text:level="4" text:bullet-char="u">
        <style:list-level-properties text:space-before="1.125in" text:min-label-width="0.375in"/>
        <style:text-properties fo:font-family="Wingdings" style:font-pitch="variable" fo:font-size="100%"/>
      </text:list-level-style-bullet>
      <text:list-level-style-bullet text:level="5" text:bullet-char="u">
        <style:list-level-properties text:space-before="1.625in" text:min-label-width="0.375in"/>
        <style:text-properties fo:font-family="Wingdings" style:font-pitch="variable" fo:font-size="100%"/>
      </text:list-level-style-bullet>
      <text:list-level-style-bullet text:level="6" text:bullet-char="u">
        <style:list-level-properties text:space-before="2.125in" text:min-label-width="0.375in"/>
        <style:text-properties fo:font-family="Wingdings" style:font-pitch="variable" fo:font-size="100%"/>
      </text:list-level-style-bullet>
      <text:list-level-style-bullet text:level="7" text:bullet-char="u">
        <style:list-level-properties text:space-before="2.625in" text:min-label-width="0.375in"/>
        <style:text-properties fo:font-family="Wingdings" style:font-pitch="variable" fo:font-size="100%"/>
      </text:list-level-style-bullet>
      <text:list-level-style-bullet text:level="8" text:bullet-char="u">
        <style:list-level-properties text:space-before="3.125in" text:min-label-width="0.375in"/>
        <style:text-properties fo:font-family="Wingdings" style:font-pitch="variable" fo:font-size="100%"/>
      </text:list-level-style-bullet>
      <text:list-level-style-bullet text:level="9" text:bullet-char="u">
        <style:list-level-properties text:space-before="3.625in" text:min-label-width="0.375in"/>
        <style:text-properties fo:font-family="Wingdings" style:font-pitch="variable" fo:font-size="100%"/>
      </text:list-level-style-bullet>
    </text:list-style>
    <text:list-style style:name="a654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586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530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619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573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642">
      <text:list-level-style-bullet text:level="1" text:bullet-char="u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u">
        <style:list-level-properties text:space-before="0.125in" text:min-label-width="0.375in"/>
        <style:text-properties fo:font-family="Wingdings" style:font-pitch="variable" fo:font-size="100%"/>
      </text:list-level-style-bullet>
      <text:list-level-style-bullet text:level="3" text:bullet-char="u">
        <style:list-level-properties text:space-before="0.625in" text:min-label-width="0.375in"/>
        <style:text-properties fo:font-family="Wingdings" style:font-pitch="variable" fo:font-size="100%"/>
      </text:list-level-style-bullet>
      <text:list-level-style-bullet text:level="4" text:bullet-char="u">
        <style:list-level-properties text:space-before="1.125in" text:min-label-width="0.375in"/>
        <style:text-properties fo:font-family="Wingdings" style:font-pitch="variable" fo:font-size="100%"/>
      </text:list-level-style-bullet>
      <text:list-level-style-bullet text:level="5" text:bullet-char="u">
        <style:list-level-properties text:space-before="1.625in" text:min-label-width="0.375in"/>
        <style:text-properties fo:font-family="Wingdings" style:font-pitch="variable" fo:font-size="100%"/>
      </text:list-level-style-bullet>
      <text:list-level-style-bullet text:level="6" text:bullet-char="u">
        <style:list-level-properties text:space-before="2.125in" text:min-label-width="0.375in"/>
        <style:text-properties fo:font-family="Wingdings" style:font-pitch="variable" fo:font-size="100%"/>
      </text:list-level-style-bullet>
      <text:list-level-style-bullet text:level="7" text:bullet-char="u">
        <style:list-level-properties text:space-before="2.625in" text:min-label-width="0.375in"/>
        <style:text-properties fo:font-family="Wingdings" style:font-pitch="variable" fo:font-size="100%"/>
      </text:list-level-style-bullet>
      <text:list-level-style-bullet text:level="8" text:bullet-char="u">
        <style:list-level-properties text:space-before="3.125in" text:min-label-width="0.375in"/>
        <style:text-properties fo:font-family="Wingdings" style:font-pitch="variable" fo:font-size="100%"/>
      </text:list-level-style-bullet>
      <text:list-level-style-bullet text:level="9" text:bullet-char="u">
        <style:list-level-properties text:space-before="3.625in" text:min-label-width="0.375in"/>
        <style:text-properties fo:font-family="Wingdings" style:font-pitch="variable" fo:font-size="100%"/>
      </text:list-level-style-bullet>
    </text:list-style>
    <text:list-style style:name="a605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75in"/>
        <style:text-properties fo:font-family="Arial" fo:font-size="100%"/>
      </text:list-level-style-bullet>
    </text:list-style>
    <text:list-style style:name="a537">
      <text:list-level-style-bullet text:level="1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12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125in"/>
        <style:text-properties fo:font-family="Arial" fo:font-size="100%"/>
      </text:list-level-style-bullet>
    </text:list-style>
    <text:list-style style:name="a608">
      <text:list-level-style-bullet text:level="1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2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3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4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5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6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7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8" text:bullet-char="•">
        <style:list-level-properties text:space-before="0in" text:min-label-width="0.375in"/>
        <style:text-properties fo:font-family="Arial" fo:font-size="100%"/>
      </text:list-level-style-bullet>
      <text:list-level-style-bullet text:level="9" text:bullet-char="•">
        <style:list-level-properties text:space-before="0in" text:min-label-width="0.375in"/>
        <style:text-properties fo:font-family="Arial" fo:font-size="100%"/>
      </text:list-level-style-bullet>
    </text:list-style>
    <text:list-style style:name="a451"/>
  </office:automatic-styles>
  <office:body>
    <office:presentation>
      <draw:page draw:name="Slide1" draw:style-name="a237" draw:master-page-name="Master1-Layout1-cust-各重點封面" presentation:presentation-page-layout-name="Master1-PPL1" draw:id="Slide-256">
        <draw:frame draw:id="id26" presentation:style-name="a246" draw:name="Shape 56" svg:x="1.69805in" svg:y="2.03368in" svg:width="5.80479in" svg:height="2.01124in" presentation:class="title" presentation:placeholder="false">
          <draw:text-box>
            <text:p text:style-name="a245" text:class-names="" text:cond-style-name=""><text:span text:style-name="a238" text:class-names="">TOI</text:span><text:span text:style-name="a239" text:class-names="">推廣計畫</text:span><text:span text:style-name="a240" text:class-names=""><text:line-break/></text:span><text:span text:style-name="a241" text:class-names="">解題</text:span><text:span text:style-name="a242" text:class-names="">-</text:span><text:span text:style-name="a243" text:class-names="">農地</text:span><text:span text:style-name="a244" text:class-names=""/></text:p>
          </draw:text-box>
          <svg:title/>
          <svg:desc/>
        </draw:frame>
        <draw:frame draw:id="id27" presentation:style-name="a250" draw:name="Shape 65" svg:x="9.39993in" svg:y="5.19455in" svg:width="0.60007in" svg:height="0.43045in" presentation:class="page-number" presentation:placeholder="false">
          <draw:text-box>
            <text:p text:style-name="a249" text:class-names="" text:cond-style-name=""><text:span text:style-name="a247" text:class-names=""><text:page-number style:num-format="1" text:fixed="false">1</text:page-number></text:span><text:span text:style-name="a248" text:class-names=""/></text:p>
          </draw:text-box>
          <svg:title/>
          <svg:desc/>
        </draw:frame>
        <draw:custom-shape svg:x="4.68783in" svg:y="4.49079in" svg:width="4.64071in" svg:height="0.33659in" draw:id="id28" draw:style-name="a257" draw:name="矩形 3">
          <svg:title/>
          <svg:desc/>
          <text:p text:style-name="a256" text:class-names="" text:cond-style-name=""><text:span text:style-name="a251" text:class-names="">Icon made by mynamepong</text:span><text:span text:style-name="a252" text:class-names=""><text:s text:c="1"/></text:span><text:span text:style-name="a253" text:class-names="">from<text:s text:c="1"/></text:span><text:span text:style-name="a254" text:class-names=""><text:a xlink:href="http://www.flaticon.com/?fbclid=IwAR3_xJEOVQxO0E7epvyDoEvq_sdyU6Zh-l8-UlNq7ydRGfbnTuC3gv_s4do" text:style-name="" text:visited-style-name="">www.flaticon.com</text:a></text:span><text:span text:style-name="a25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9" draw:style-name="a258" draw:name="圖片 2" svg:x="6.1113in" svg:y="1.10702in" svg:width="3in" svg:height="3in" style:rel-width="scale" style:rel-height="scale">
          <draw:image xlink:href="media/image1.png" xlink:type="simple" xlink:show="embed" xlink:actuate="onLoad"/>
          <svg:title/>
          <svg:desc/>
        </draw:frame>
        <presentation:notes draw:style-name="a261">
          <draw:page-thumbnail draw:page-number="1" svg:x="0.41667in" svg:y="0.75in" svg:width="6.66667in" svg:height="3.75in" presentation:class="page" draw:id="id30" presentation:style-name="a259" draw:name="Shape 53">
            <svg:title/>
            <svg:desc/>
          </draw:page-thumbnail>
          <draw:frame draw:id="id31" presentation:style-name="a260" draw:name="Shape 54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2" draw:style-name="a263" draw:master-page-name="Master1-Layout4-cust-講解純文字" presentation:presentation-page-layout-name="Master1-PPL4" draw:id="Slide-257">
        <draw:frame draw:id="id32" presentation:style-name="a269" draw:name="Shape 61" svg:x="0.19101in" svg:y="2.04514in" svg:width="1.20826in" svg:height="1.62901in" presentation:class="title" presentation:placeholder="false">
          <draw:text-box>
            <text:p text:style-name="a268" text:class-names="" text:cond-style-name=""><text:span text:style-name="a264" text:class-names="">題</text:span><text:span text:style-name="a265" text:class-names=""><text:line-break/></text:span><text:span text:style-name="a266" text:class-names="">目</text:span><text:span text:style-name="a267" text:class-names=""/></text:p>
          </draw:text-box>
          <svg:title/>
          <svg:desc/>
        </draw:frame>
        <draw:frame draw:id="id33" presentation:style-name="a273" draw:name="Shape 65" svg:x="9.39993in" svg:y="5.19455in" svg:width="0.60007in" svg:height="0.43045in" presentation:class="page-number" presentation:placeholder="false">
          <draw:text-box>
            <text:p text:style-name="a272" text:class-names="" text:cond-style-name=""><text:span text:style-name="a270" text:class-names=""><text:page-number style:num-format="1" text:fixed="false">2</text:page-number></text:span><text:span text:style-name="a271" text:class-names=""/></text:p>
          </draw:text-box>
          <svg:title/>
          <svg:desc/>
        </draw:frame>
        <draw:custom-shape svg:x="1.79762in" svg:y="0.78294in" svg:width="7.16667in" svg:height="3.73613in" draw:id="id34" draw:style-name="a298" draw:name="矩形 10">
          <svg:title/>
          <svg:desc/>
          <text:p text:style-name="a286" text:class-names="" text:cond-style-name=""><text:span text:style-name="a274" text:class-names="">一位農夫買了一塊荒地，想要開墾成良田，但是後來發現開墾整塊土地的成本太高，而且荒地上可能會有他不想要砍掉的大樹，於是他決定只開墾部分的土地。首先，這塊荒地的長與寬均為</text:span><text:span text:style-name="a275" text:class-names="">N</text:span><text:span text:style-name="a276" text:class-names="">公尺，農夫將其等分為</text:span><text:span text:style-name="a277" text:class-names="">N<text:s text:c="1"/></text:span><text:span text:style-name="a278" text:class-names="">×<text:s text:c="1"/></text:span><text:span text:style-name="a279" text:class-names="">N</text:span><text:span text:style-name="a280" text:class-names="">格</text:span><text:span text:style-name="a281" text:class-names="">1</text:span><text:span text:style-name="a282" text:class-names="">公尺</text:span><text:span text:style-name="a283" text:class-names="">×1</text:span><text:span text:style-name="a284" text:class-names="">公尺的小方格，針對每一個方格農夫都會算出其開墾的成本，開墾的總成本為所有要開墾方格的成本加總，還有如果該方格是大樹的話，農夫絕對不會將它納入開墾的範圍。</text:span><text:span text:style-name="a285" text:class-names=""/></text:p>
          <text:p text:style-name="a288" text:class-names="" text:cond-style-name=""><text:span text:style-name="a287" text:class-names=""/></text:p>
          <text:p text:style-name="a295" text:class-names="" text:cond-style-name=""><text:span text:style-name="a289" text:class-names="">已知農夫最後想要開墾出</text:span><text:span text:style-name="a290" text:class-names="">一塊正方形的農地</text:span><text:span text:style-name="a291" text:class-names="">，在給定開墾總預算</text:span><text:span text:style-name="a292" text:class-names="">U</text:span><text:span text:style-name="a293" text:class-names="">以及每一格整地成本的情況之下，算出農夫最多可以得到多大平方公尺的正方形良田。</text:span><text:span text:style-name="a294" text:class-names=""/></text:p>
          <text:p text:style-name="a297" text:class-names="" text:cond-style-name=""><text:span text:style-name="a29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301">
          <draw:page-thumbnail draw:page-number="2" svg:x="0.41667in" svg:y="0.75in" svg:width="6.66667in" svg:height="3.75in" presentation:class="page" draw:id="id35" presentation:style-name="a299" draw:name="Shape 58">
            <svg:title/>
            <svg:desc/>
          </draw:page-thumbnail>
          <draw:frame draw:id="id36" presentation:style-name="a300" draw:name="Shape 59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59" draw:style-name="a303" draw:master-page-name="Master1-Layout4-cust-講解純文字" presentation:presentation-page-layout-name="Master1-PPL4" draw:id="Slide-314">
        <draw:frame draw:id="id37" presentation:style-name="a309" draw:name="Shape 61" svg:x="0.19101in" svg:y="2.04514in" svg:width="1.20826in" svg:height="1.62901in" presentation:class="title" presentation:placeholder="false">
          <draw:text-box>
            <text:p text:style-name="a308" text:class-names="" text:cond-style-name=""><text:span text:style-name="a304" text:class-names="">題</text:span><text:span text:style-name="a305" text:class-names=""><text:line-break/></text:span><text:span text:style-name="a306" text:class-names="">目</text:span><text:span text:style-name="a307" text:class-names=""/></text:p>
          </draw:text-box>
          <svg:title/>
          <svg:desc/>
        </draw:frame>
        <draw:frame draw:id="id38" presentation:style-name="a313" draw:name="Shape 65" svg:x="9.39993in" svg:y="5.19455in" svg:width="0.60007in" svg:height="0.43045in" presentation:class="page-number" presentation:placeholder="false">
          <draw:text-box>
            <text:p text:style-name="a312" text:class-names="" text:cond-style-name=""><text:span text:style-name="a310" text:class-names=""><text:page-number style:num-format="1" text:fixed="false">3</text:page-number></text:span><text:span text:style-name="a311" text:class-names=""/></text:p>
          </draw:text-box>
          <svg:title/>
          <svg:desc/>
        </draw:frame>
        <draw:custom-shape svg:x="1.79762in" svg:y="0.78294in" svg:width="7.16667in" svg:height="1.91855in" draw:id="id39" draw:style-name="a352" draw:name="矩形 10">
          <svg:title/>
          <svg:desc/>
          <text:p text:style-name="a349" text:class-names="" text:cond-style-name=""><text:span text:style-name="a314" text:class-names="">舉例而言：假設</text:span><text:span text:style-name="a315" text:class-names="">N</text:span><text:span text:style-name="a316" text:class-names="">=5</text:span><text:span text:style-name="a317" text:class-names="">，</text:span><text:span text:style-name="a318" text:class-names="">U</text:span><text:span text:style-name="a319" text:class-names="">=10</text:span><text:span text:style-name="a320" text:class-names="">，土地資訊如下圖所示（如果該</text:span><text:span text:style-name="a321" text:class-names="">格</text:span><text:span text:style-name="a322" text:class-names="">為</text:span><text:span text:style-name="a323" text:class-names="">-1</text:span><text:span text:style-name="a324" text:class-names="">，表示為大樹</text:span><text:span text:style-name="a325" text:class-names="">，</text:span><text:span text:style-name="a326" text:class-names="">否則為</text:span><text:span text:style-name="a327" text:class-names="">開墾成本</text:span><text:span text:style-name="a328" text:class-names="">）</text:span><text:span text:style-name="a329" text:class-names="">，</text:span><text:span text:style-name="a330" text:class-names="">最佳解為</text:span><text:span text:style-name="a331" text:class-names="">開墾</text:span><text:span text:style-name="a332" text:class-names="">藍色方格，因</text:span><text:span text:style-name="a333" text:class-names="">為開墾</text:span><text:span text:style-name="a334" text:class-names="">總預算為</text:span><text:span text:style-name="a335" text:class-names="">1+2+6+1≤10</text:span><text:span text:style-name="a336" text:class-names="">，至於紅色</text:span><text:span text:style-name="a337" text:class-names="">方格的</text:span><text:span text:style-name="a338" text:class-names="">開墾</text:span><text:span text:style-name="a339" text:class-names="">總</text:span><text:span text:style-name="a340" text:class-names="">預算為</text:span><text:span text:style-name="a341" text:class-names="">1+1+2+6+1+1+1+1+1+1=16&gt;10</text:span><text:span text:style-name="a342" text:class-names="">、橘色</text:span><text:span text:style-name="a343" text:class-names="">方格</text:span><text:span text:style-name="a344" text:class-names="">包含</text:span><text:span text:style-name="a345" text:class-names="">大樹，</text:span><text:span text:style-name="a346" text:class-names="">所以都無法成為最佳解</text:span><text:span text:style-name="a347" text:class-names="">。</text:span><text:span text:style-name="a348" text:class-names=""/></text:p>
          <text:p text:style-name="a351" text:class-names="" text:cond-style-name=""><text:span text:style-name="a35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40" draw:style-name="a353" draw:name="圖片 2" svg:x="5.39034in" svg:y="2.19842in" svg:width="3.18336in" svg:height="2.60659in" style:rel-width="scale" style:rel-height="scale">
          <draw:image xlink:href="media/image2.png" xlink:type="simple" xlink:show="embed" xlink:actuate="onLoad"/>
          <svg:title/>
          <svg:desc>一張含有 拉門, 填字遊戲, 蝦, 美工圖案 的圖片

自動產生的描述</svg:desc>
        </draw:frame>
        <presentation:notes draw:style-name="a356">
          <draw:page-thumbnail draw:page-number="3" svg:x="0.41667in" svg:y="0.75in" svg:width="6.66667in" svg:height="3.75in" presentation:class="page" draw:id="id41" presentation:style-name="a354" draw:name="Shape 58">
            <svg:title/>
            <svg:desc/>
          </draw:page-thumbnail>
          <draw:frame draw:id="id42" presentation:style-name="a355" draw:name="Shape 59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13" draw:style-name="a358" draw:master-page-name="Master1-Layout5-cust-講解程式碼" presentation:presentation-page-layout-name="Master1-PPL5" draw:id="Slide-268">
        <draw:frame draw:id="id43" presentation:style-name="a361" draw:name="Shape 74" svg:x="9.39993in" svg:y="5.19455in" svg:width="0.60007in" svg:height="0.43045in" presentation:class="page-number" presentation:placeholder="false">
          <draw:text-box>
            <text:p text:style-name="a360" text:class-names="" text:cond-style-name=""><text:span text:style-name="a359" text:class-names=""><text:page-number style:num-format="1" text:fixed="false">4</text:page-number></text:span></text:p>
          </draw:text-box>
          <svg:title/>
          <svg:desc/>
        </draw:frame>
        <draw:custom-shape svg:x="1.81461in" svg:y="0.80223in" svg:width="7.26471in" svg:height="1.95221in" draw:id="id44" draw:style-name="a395" draw:name="矩形 6">
          <svg:title/>
          <svg:desc/>
          <text:p text:style-name="a363" text:class-names="" text:cond-style-name=""><text:span text:style-name="a362" text:class-names="">輸入格式</text:span></text:p>
          <text:p text:style-name="a392" text:class-names="" text:cond-style-name=""><text:span text:style-name="a364" text:class-names="">第一行有</text:span><text:span text:style-name="a365" text:class-names="">2</text:span><text:span text:style-name="a366" text:class-names="">個正整數</text:span><text:span text:style-name="a367" text:class-names="">N</text:span><text:span text:style-name="a368" text:class-names="">和</text:span><text:span text:style-name="a369" text:class-names="">U</text:span><text:span text:style-name="a370" text:class-names=""><text:s text:c="1"/>(1 ≤<text:s text:c="1"/></text:span><text:span text:style-name="a371" text:class-names="">N</text:span><text:span text:style-name="a372" text:class-names=""><text:s text:c="1"/>≤ 3000,<text:s text:c="1"/></text:span><text:span text:style-name="a373" text:class-names="">1 ≤<text:s text:c="1"/></text:span><text:span text:style-name="a374" text:class-names="">U</text:span><text:span text:style-name="a375" text:class-names=""><text:s text:c="1"/>≤ 10</text:span><text:span text:style-name="a376" text:class-names="">9</text:span><text:span text:style-name="a377" text:class-names="">)</text:span><text:span text:style-name="a378" text:class-names="">，分別表示正方形荒地的邊長以及開墾的總預算。接下來</text:span><text:span text:style-name="a379" text:class-names="">N</text:span><text:span text:style-name="a380" text:class-names="">行和每行都有</text:span><text:span text:style-name="a381" text:class-names="">N</text:span><text:span text:style-name="a382" text:class-names="">個整數</text:span><text:span text:style-name="a383" text:class-names="">a</text:span><text:span text:style-name="a384" text:class-names=""><text:s text:c="1"/>(-1≤<text:s text:c="1"/></text:span><text:span text:style-name="a385" text:class-names="">a<text:s text:c="1"/></text:span><text:span text:style-name="a386" text:class-names="">≤ 100)</text:span><text:span text:style-name="a387" text:class-names="">，兩兩之間都用一個空白隔開，代表該格荒地的開墾成本，如果</text:span><text:span text:style-name="a388" text:class-names="">a</text:span><text:span text:style-name="a389" text:class-names="">=-1</text:span><text:span text:style-name="a390" text:class-names="">，代表該格為大樹。</text:span><text:span text:style-name="a391" text:class-names=""/></text:p>
          <text:p text:style-name="a394" text:class-names="" text:cond-style-name=""><text:span text:style-name="a39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81461in" svg:y="2.94367in" svg:width="3.66438in" svg:height="1.95221in" draw:id="id45" draw:style-name="a409" draw:name="矩形 7">
          <svg:title/>
          <svg:desc/>
          <text:p text:style-name="a397" text:class-names="" text:cond-style-name=""><text:span text:style-name="a396" text:class-names="">輸出格式</text:span></text:p>
          <text:p text:style-name="a408" text:class-names="" text:cond-style-name=""><text:span text:style-name="a398" text:class-names="">第一行請輸出一個非負整數，表示依照上述規則，農夫最大可以開墾的面積，也就是格子總數。值得注意的是，如果所有格子不</text:span><text:span text:style-name="a399" text:class-names="">是</text:span><text:span text:style-name="a400" text:class-names="">開墾預算均超過</text:span><text:span text:style-name="a401" text:class-names="">U</text:span><text:span text:style-name="a402" text:class-names="">，就</text:span><text:span text:style-name="a403" text:class-names="">是</text:span><text:span text:style-name="a404" text:class-names="">大樹，則輸出</text:span><text:span text:style-name="a405" text:class-names="">0</text:span><text:span text:style-name="a406" text:class-names="">。<text:s text:c="1"/></text:span><text:span text:style-name="a40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46" draw:name="表格 1" svg:x="5.97612in" svg:y="2.97784in" svg:width="2.96436in" svg:height="1.9142in">
          <table:table table:style-name="a410" table:template-name="{94D8F710-FA4E-40ED-AFA7-559E44A3C38B}" table:use-banding-columns-styles="false" table:use-banding-rows-styles="true" table:use-first-column-styles="true" table:use-first-row-styles="true" table:use-last-column-styles="false" table:use-last-row-styles="false">
            <table:table-column table:style-name="a411" table:default-cell-style-name=""/>
            <table:table-column table:style-name="a412" table:default-cell-style-name=""/>
            <table:table-row table:style-name="a413" table:default-cell-style-name="">
              <table:table-cell table:style-name="a447">
                <text:list text:style-name="a417">
                  <text:list-item>
                    <text:p text:style-name="a416" text:class-names="" text:cond-style-name=""><text:span text:style-name="a414" text:class-names="">輸入範例</text:span><text:span text:style-name="a415" text:class-names=""/></text:p>
                  </text:list-item>
                </text:list>
                <text:p text:style-name="a420" text:class-names="" text:cond-style-name=""><text:span text:style-name="a418" text:class-names="">5 10<text:s text:c="1"/></text:span><text:span text:style-name="a419" text:class-names=""/></text:p>
                <text:p text:style-name="a427" text:class-names="" text:cond-style-name=""><text:span text:style-name="a421" text:class-names="">1<text:s text:c="1"/></text:span><text:span text:style-name="a422" text:class-names="">2<text:s text:c="1"/></text:span><text:span text:style-name="a423" text:class-names="">-1<text:s text:c="1"/></text:span><text:span text:style-name="a424" text:class-names="">3</text:span><text:span text:style-name="a425" text:class-names=""><text:s text:c="1"/>4<text:s text:c="1"/></text:span><text:span text:style-name="a426" text:class-names=""/></text:p>
                <text:p text:style-name="a434" text:class-names="" text:cond-style-name=""><text:span text:style-name="a428" text:class-names="">2<text:s text:c="1"/></text:span><text:span text:style-name="a429" text:class-names="">0 1<text:s text:c="1"/></text:span><text:span text:style-name="a430" text:class-names="">0<text:s text:c="1"/></text:span><text:span text:style-name="a431" text:class-names="">1</text:span><text:span text:style-name="a432" text:class-names=""> </text:span><text:span text:style-name="a433" text:class-names=""/></text:p>
                <text:p text:style-name="a439" text:class-names="" text:cond-style-name=""><text:span text:style-name="a435" text:class-names="">-</text:span><text:span text:style-name="a436" text:class-names="">1 2<text:s text:c="1"/></text:span><text:span text:style-name="a437" text:class-names="">6 1 1<text:s text:c="1"/></text:span><text:span text:style-name="a438" text:class-names=""/></text:p>
                <text:p text:style-name="a443" text:class-names="" text:cond-style-name=""><text:span text:style-name="a440" text:class-names="">0<text:s text:c="1"/></text:span><text:span text:style-name="a441" text:class-names="">0 0 0 1</text:span><text:span text:style-name="a442" text:class-names=""/></text:p>
                <text:p text:style-name="a446" text:class-names="" text:cond-style-name=""><text:span text:style-name="a444" text:class-names="">-1 0 1 1 1</text:span><text:span text:style-name="a445" text:class-names=""/></text:p>
              </table:table-cell>
              <table:table-cell table:style-name="a456">
                <text:list text:style-name="a451">
                  <text:list-item>
                    <text:p text:style-name="a450" text:class-names="" text:cond-style-name=""><text:span text:style-name="a448" text:class-names="">輸出範例</text:span><text:span text:style-name="a449" text:class-names=""/></text:p>
                  </text:list-item>
                </text:list>
                <text:list text:style-name="a455">
                  <text:list-item>
                    <text:p text:style-name="a454" text:class-names="" text:cond-style-name=""><text:span text:style-name="a452" text:class-names="">9</text:span><text:span text:style-name="a453" text:class-names=""/></text:p>
                  </text:list-item>
                </text:list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  <presentation:notes draw:style-name="a459">
          <draw:page-thumbnail draw:page-number="4" svg:x="0.41667in" svg:y="0.75in" svg:width="6.66667in" svg:height="3.75in" presentation:class="page" draw:id="id47" presentation:style-name="a457" draw:name="Shape 67">
            <svg:title/>
            <svg:desc/>
          </draw:page-thumbnail>
          <draw:frame draw:id="id48" presentation:style-name="a458" draw:name="Shape 68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3" draw:style-name="a461" draw:master-page-name="Master1-Layout5-cust-講解程式碼" presentation:presentation-page-layout-name="Master1-PPL5" draw:id="Slide-258">
        <draw:frame draw:id="id49" presentation:style-name="a466" draw:name="Shape 72" svg:x="5.19665in" svg:y="0.81859in" svg:width="3.53707in" svg:height="1.26837in" presentation:class="title" presentation:placeholder="false">
          <draw:text-box>
            <text:p text:style-name="a465" text:class-names="" text:cond-style-name=""><text:span text:style-name="a462" text:class-names="">解題重點</text:span><text:span text:style-name="a463" text:class-names="">:</text:span><text:span text:style-name="a464" text:class-names=""/></text:p>
          </draw:text-box>
          <svg:title/>
          <svg:desc/>
        </draw:frame>
        <draw:frame draw:id="id50" presentation:style-name="a493" draw:name="Shape 73" svg:x="5.04254in" svg:y="2.00059in" svg:width="4.14394in" svg:height="2.6298in" presentation:class="subtitle" presentation:placeholder="false">
          <draw:text-box>
            <text:p text:style-name="a471" text:class-names="" text:cond-style-name=""><text:span text:style-name="a467" text:class-names="">1.</text:span><text:span text:style-name="a468" text:class-names=""><text:s text:c="2"/>重點一</text:span><text:span text:style-name="a469" text:class-names=""><text:s text:c="4"/></text:span><text:span text:style-name="a470" text:class-names=""/></text:p>
            <text:p text:style-name="a475" text:class-names="" text:cond-style-name=""><text:span text:style-name="a472" text:class-names="">       </text:span><text:span text:style-name="a473" text:class-names="">資料處理</text:span><text:span text:style-name="a474" text:class-names=""/></text:p>
            <text:p text:style-name="a479" text:class-names="" text:cond-style-name=""><text:span text:style-name="a476" text:class-names="">2.</text:span><text:span text:style-name="a477" text:class-names=""><text:s text:c="2"/>重點二</text:span><text:span text:style-name="a478" text:class-names=""/></text:p>
            <text:p text:style-name="a483" text:class-names="" text:cond-style-name=""><text:span text:style-name="a480" text:class-names="">     <text:s text:c="1"/></text:span><text:span text:style-name="a481" text:class-names="">二維區間和</text:span><text:span text:style-name="a482" text:class-names=""/></text:p>
            <text:p text:style-name="a487" text:class-names="" text:cond-style-name=""><text:span text:style-name="a484" text:class-names="">3.</text:span><text:span text:style-name="a485" text:class-names="">  重點三</text:span><text:span text:style-name="a486" text:class-names=""/></text:p>
            <text:p text:style-name="a492" text:class-names="" text:cond-style-name=""><text:span text:style-name="a488" text:class-names="">        </text:span><text:span text:style-name="a489" text:class-names="">實作 </text:span><text:span text:style-name="a490" text:class-names="">Greedy Algorithm</text:span><text:span text:style-name="a491" text:class-names=""/></text:p>
          </draw:text-box>
          <svg:title/>
          <svg:desc/>
        </draw:frame>
        <draw:frame draw:id="id51" presentation:style-name="a496" draw:name="Shape 74" svg:x="9.39993in" svg:y="5.19455in" svg:width="0.60007in" svg:height="0.43045in" presentation:class="page-number" presentation:placeholder="false">
          <draw:text-box>
            <text:p text:style-name="a495" text:class-names="" text:cond-style-name=""><text:span text:style-name="a494" text:class-names=""><text:page-number style:num-format="1" text:fixed="false">5</text:page-number></text:span></text:p>
          </draw:text-box>
          <svg:title/>
          <svg:desc/>
        </draw:frame>
        <draw:custom-shape svg:x="4.95798in" svg:y="4.62034in" svg:width="4.46716in" svg:height="0.33659in" draw:id="id52" draw:style-name="a504" draw:name="矩形 5">
          <svg:title/>
          <svg:desc/>
          <text:p text:style-name="a503" text:class-names="" text:cond-style-name=""><text:span text:style-name="a497" text:class-names="">Icon made by<text:s text:c="1"/></text:span><text:span text:style-name="a498" text:class-names="">smalllikeart</text:span><text:span text:style-name="a499" text:class-names=""><text:s text:c="1"/></text:span><text:span text:style-name="a500" text:class-names="">from<text:s text:c="1"/></text:span><text:span text:style-name="a501" text:class-names=""><text:a xlink:href="http://www.flaticon.com/?fbclid=IwAR3_xJEOVQxO0E7epvyDoEvq_sdyU6Zh-l8-UlNq7ydRGfbnTuC3gv_s4do" text:style-name="" text:visited-style-name="">www.flaticon.com</text:a></text:span><text:span text:style-name="a50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53" presentation:style-name="a505" draw:name="內容版面配置區 3" svg:x="1.97565in" svg:y="1.47637in" svg:width="2.67226in" svg:height="2.67226in" style:rel-width="scale" style:rel-height="scale" presentation:class="graphic" presentation:placeholder="false">
          <draw:image xlink:href="media/image4.png" xlink:type="simple" xlink:show="embed" xlink:actuate="onLoad"/>
          <svg:title/>
          <svg:desc/>
        </draw:frame>
        <presentation:notes draw:style-name="a508">
          <draw:page-thumbnail draw:page-number="5" svg:x="0.41667in" svg:y="0.75in" svg:width="6.66667in" svg:height="3.75in" presentation:class="page" draw:id="id54" presentation:style-name="a506" draw:name="Shape 67">
            <svg:title/>
            <svg:desc/>
          </draw:page-thumbnail>
          <draw:frame draw:id="id55" presentation:style-name="a507" draw:name="Shape 68" svg:x="0.75in" svg:y="4.75in" svg:width="6in" svg:height="4.5in" presentation:class="notes" presentation:placeholder="true">
            <draw:text-box/>
            <svg:title/>
            <svg:desc/>
          </draw:frame>
        </presentation:notes>
      </draw:page>
      <draw:page draw:name="Slide19" draw:style-name="a510" draw:master-page-name="Master1-Layout2-cust-講解版面1" presentation:presentation-page-layout-name="Master1-PPL2" draw:id="Slide-274">
        <draw:frame draw:id="id56" presentation:style-name="a514" draw:name="投影片編號版面配置區 1" svg:x="9.52952in" svg:y="5.19455in" svg:width="0.47048in" svg:height="0.43045in" presentation:class="page-number" presentation:placeholder="false">
          <draw:text-box>
            <text:p text:style-name="a513" text:class-names="" text:cond-style-name=""><text:span text:style-name="a511" text:class-names=""><text:page-number style:num-format="1" text:fixed="false">6</text:page-number></text:span><text:span text:style-name="a512" text:class-names=""/></text:p>
          </draw:text-box>
          <svg:title/>
          <svg:desc/>
        </draw:frame>
        <draw:frame draw:id="id57" presentation:style-name="a519" draw:name="標題 4" svg:x="1.70185in" svg:y="0.78672in" svg:width="7.23622in" svg:height="0.76542in" presentation:class="title" presentation:placeholder="false">
          <draw:text-box>
            <text:list text:style-name="a518">
              <text:list-item>
                <text:p text:style-name="a517" text:class-names="" text:cond-style-name=""><text:span text:style-name="a515" text:class-names="">資料處理</text:span><text:span text:style-name="a516" text:class-names=""/></text:p>
              </text:list-item>
            </text:list>
          </draw:text-box>
          <svg:title/>
          <svg:desc/>
        </draw:frame>
        <draw:frame draw:id="id58" draw:style-name="a538" draw:name="文字方塊 2" svg:x="1.9924in" svg:y="1.66855in" svg:width="6.94568in" svg:height="1.44733in">
          <draw:text-box>
            <text:list text:style-name="a527">
              <text:list-item>
                <text:p text:style-name="a526" text:class-names="" text:cond-style-name=""><text:span text:style-name="a520" text:class-names="">由於有大樹的格子無論如何都不能被開墾，我們可以把該格的開墾與算假設為「無限大」，實務上，</text:span><text:span text:style-name="a521" text:class-names="">「無限大」</text:span><text:span text:style-name="a522" text:class-names="">只要比U的上限還要大就可以，所以設為10</text:span><text:span text:style-name="a523" text:class-names="">9</text:span><text:span text:style-name="a524" text:class-names="">+1。</text:span><text:span text:style-name="a525" text:class-names=""/></text:p>
              </text:list-item>
            </text:list>
            <text:list text:style-name="a530">
              <text:list-item>
                <text:p text:style-name="a529" text:class-names="" text:cond-style-name=""><text:span text:style-name="a528" text:class-names=""/></text:p>
              </text:list-item>
            </text:list>
            <text:list text:style-name="a537">
              <text:list-item>
                <text:p text:style-name="a536" text:class-names="" text:cond-style-name=""><text:span text:style-name="a531" text:class-names="">計算出二維區間和，使得可以在O</text:span><text:span text:style-name="a532" text:class-names="">(1)</text:span><text:span text:style-name="a533" text:class-names="">的時間求解</text:span><text:span text:style-name="a534" text:class-names="">。</text:span><text:span text:style-name="a535" text:class-names=""/></text:p>
              </text:list-item>
            </text:list>
          </draw:text-box>
          <svg:title/>
          <svg:desc/>
        </draw:frame>
      </draw:page>
      <draw:page draw:name="Slide60" draw:style-name="a540" draw:master-page-name="Master1-Layout2-cust-講解版面1" presentation:presentation-page-layout-name="Master1-PPL2" draw:id="Slide-315">
        <draw:frame draw:id="id59" presentation:style-name="a544" draw:name="投影片編號版面配置區 1" svg:x="9.52952in" svg:y="5.19455in" svg:width="0.47048in" svg:height="0.43045in" presentation:class="page-number" presentation:placeholder="false">
          <draw:text-box>
            <text:p text:style-name="a543" text:class-names="" text:cond-style-name=""><text:span text:style-name="a541" text:class-names=""><text:page-number style:num-format="1" text:fixed="false">7</text:page-number></text:span><text:span text:style-name="a542" text:class-names=""/></text:p>
          </draw:text-box>
          <svg:title/>
          <svg:desc/>
        </draw:frame>
        <draw:frame draw:id="id60" presentation:style-name="a549" draw:name="標題 4" svg:x="1.70185in" svg:y="0.78672in" svg:width="7.23622in" svg:height="0.76542in" presentation:class="title" presentation:placeholder="false">
          <draw:text-box>
            <text:list text:style-name="a548">
              <text:list-item>
                <text:p text:style-name="a547" text:class-names="" text:cond-style-name=""><text:span text:style-name="a545" text:class-names="">二維區間和</text:span><text:span text:style-name="a546" text:class-names=""/></text:p>
              </text:list-item>
            </text:list>
          </draw:text-box>
          <svg:title/>
          <svg:desc/>
        </draw:frame>
        <draw:frame draw:id="id61" draw:style-name="a632" draw:name="文字方塊 2" svg:x="1.9924in" svg:y="1.48019in" svg:width="6.94568in" svg:height="3.4893in">
          <draw:text-box>
            <text:list text:style-name="a555">
              <text:list-item>
                <text:p text:style-name="a554" text:class-names="" text:cond-style-name=""><text:span text:style-name="a550" text:class-names="">O(N</text:span><text:span text:style-name="a551" text:class-names="">2</text:span><text:span text:style-name="a552" text:class-names="">)時間建表sum </text:span><text:span text:style-name="a553" text:class-names=""/></text:p>
              </text:list-item>
            </text:list>
            <text:list text:style-name="a559">
              <text:list-item>
                <text:p text:style-name="a558" text:class-names="" text:cond-style-name=""><text:span text:style-name="a556" text:class-names="">O(1)時間查詢區間和</text:span><text:span text:style-name="a557" text:class-names=""/></text:p>
              </text:list-item>
            </text:list>
            <text:list text:style-name="a562">
              <text:list-item>
                <text:p text:style-name="a561" text:class-names="" text:cond-style-name=""><text:span text:style-name="a560" text:class-names=""/></text:p>
              </text:list-item>
            </text:list>
            <text:list text:style-name="a567">
              <text:list-item>
                <text:p text:style-name="a566" text:class-names="" text:cond-style-name=""><text:span text:style-name="a563" text:class-names="">a</text:span><text:span text:style-name="a564" text:class-names=""><text:s text:c="1"/>i, j</text:span><text:span text:style-name="a565" text:class-names=""><text:s text:c="1"/>: (i, j)方格的開墾成本</text:span></text:p>
              </text:list-item>
            </text:list>
            <text:list text:style-name="a573">
              <text:list-item>
                <text:p text:style-name="a572" text:class-names="" text:cond-style-name=""><text:span text:style-name="a568" text:class-names="">sum</text:span><text:span text:style-name="a569" text:class-names=""><text:s text:c="1"/>i, j</text:span><text:span text:style-name="a570" text:class-names=""><text:s text:c="1"/>: 從(1, 1)到(i, j)的總和</text:span><text:span text:style-name="a571" text:class-names=""/></text:p>
              </text:list-item>
            </text:list>
            <text:list text:style-name="a586">
              <text:list-item>
                <text:p text:style-name="a585" text:class-names="" text:cond-style-name=""><text:span text:style-name="a574" text:class-names="">sum</text:span><text:span text:style-name="a575" text:class-names=""><text:s text:c="1"/>i, j</text:span><text:span text:style-name="a576" text:class-names=""><text:s text:c="1"/>= sum</text:span><text:span text:style-name="a577" text:class-names=""><text:s text:c="1"/>i-1, j</text:span><text:span text:style-name="a578" text:class-names=""><text:s text:c="1"/>+ sum</text:span><text:span text:style-name="a579" text:class-names=""><text:s text:c="1"/>i, j-1</text:span><text:span text:style-name="a580" text:class-names=""><text:s text:c="1"/>– sum</text:span><text:span text:style-name="a581" text:class-names=""><text:s text:c="1"/>i-1, j-1</text:span><text:span text:style-name="a582" text:class-names=""><text:s text:c="1"/>+ a</text:span><text:span text:style-name="a583" text:class-names=""><text:s text:c="1"/>i, j <text:s text:c="1"/></text:span><text:span text:style-name="a584" text:class-names="">[1]</text:span></text:p>
              </text:list-item>
            </text:list>
            <text:list text:style-name="a605">
              <text:list-item>
                <text:p text:style-name="a604" text:class-names="" text:cond-style-name=""><text:span text:style-name="a587" text:class-names="">Σ</text:span><text:span text:style-name="a588" text:class-names="">i</text:span><text:span text:style-name="a589" text:class-names="">∈[l0,l1], j∈[r0,r1]</text:span><text:span text:style-name="a590" text:class-names=""><text:s text:c="1"/></text:span><text:span text:style-name="a591" text:class-names="">a</text:span><text:span text:style-name="a592" text:class-names="">i,j</text:span><text:span text:style-name="a593" text:class-names=""> </text:span><text:span text:style-name="a594" text:class-names=""><text:s text:c="1"/>= sum</text:span><text:span text:style-name="a595" text:class-names=""><text:s text:c="1"/>l1,r1</text:span><text:span text:style-name="a596" text:class-names=""><text:s text:c="1"/>– sum</text:span><text:span text:style-name="a597" text:class-names=""><text:s text:c="1"/>l0-1,r1</text:span><text:span text:style-name="a598" text:class-names=""><text:s text:c="1"/>– sum</text:span><text:span text:style-name="a599" text:class-names=""><text:s text:c="1"/>l1,r0-1</text:span><text:span text:style-name="a600" text:class-names=""><text:s text:c="1"/>+ sum</text:span><text:span text:style-name="a601" text:class-names=""><text:s text:c="1"/>l0-1,r0-1</text:span><text:span text:style-name="a602" text:class-names=""><text:s text:c="1"/>[2]</text:span><text:span text:style-name="a603" text:class-names=""/></text:p>
              </text:list-item>
            </text:list>
            <text:list text:style-name="a608">
              <text:list-item>
                <text:p text:style-name="a607" text:class-names="" text:cond-style-name=""><text:span text:style-name="a606" text:class-names=""/></text:p>
              </text:list-item>
            </text:list>
            <text:list text:style-name="a619">
              <text:list-item>
                <text:p text:style-name="a618" text:class-names="" text:cond-style-name=""><text:span text:style-name="a609" text:class-names="">Trick [1] : 「</text:span><text:span text:style-name="a610" text:class-names="">–</text:span><text:span text:style-name="a611" text:class-names=""><text:s text:c="1"/></text:span><text:span text:style-name="a612" text:class-names="">sum</text:span><text:span text:style-name="a613" text:class-names=""> </text:span><text:span text:style-name="a614" text:class-names="">i-1,</text:span><text:span text:style-name="a615" text:class-names=""><text:s text:c="1"/></text:span><text:span text:style-name="a616" text:class-names="">j-1</text:span><text:span text:style-name="a617" text:class-names="">」為減去重複累加的部分</text:span></text:p>
              </text:list-item>
            </text:list>
            <text:list text:style-name="a629">
              <text:list-item>
                <text:p text:style-name="a628" text:class-names="" text:cond-style-name=""><text:span text:style-name="a620" text:class-names="">Trick [2] :<text:s text:c="1"/></text:span><text:span text:style-name="a621" text:class-names="">「</text:span><text:span text:style-name="a622" text:class-names="">sum</text:span><text:span text:style-name="a623" text:class-names=""> </text:span><text:span text:style-name="a624" text:class-names="">l0-1,</text:span><text:span text:style-name="a625" text:class-names="">r0-1</text:span><text:span text:style-name="a626" text:class-names="">」為加上重複減去的部分</text:span><text:span text:style-name="a627" text:class-names=""/></text:p>
              </text:list-item>
            </text:list>
            <text:p text:style-name="a631" text:class-names="" text:cond-style-name=""><text:span text:style-name="a630" text:class-names=""/></text:p>
          </draw:text-box>
          <svg:title/>
          <svg:desc/>
        </draw:frame>
      </draw:page>
      <draw:page draw:name="Slide61" draw:style-name="a634" draw:master-page-name="Master1-Layout2-cust-講解版面1" presentation:presentation-page-layout-name="Master1-PPL2" draw:id="Slide-316">
        <draw:frame draw:id="id62" presentation:style-name="a638" draw:name="投影片編號版面配置區 1" svg:x="9.52952in" svg:y="5.19455in" svg:width="0.47048in" svg:height="0.43045in" presentation:class="page-number" presentation:placeholder="false">
          <draw:text-box>
            <text:p text:style-name="a637" text:class-names="" text:cond-style-name=""><text:span text:style-name="a635" text:class-names=""><text:page-number style:num-format="1" text:fixed="false">8</text:page-number></text:span><text:span text:style-name="a636" text:class-names=""/></text:p>
          </draw:text-box>
          <svg:title/>
          <svg:desc/>
        </draw:frame>
        <draw:frame draw:id="id63" presentation:style-name="a643" draw:name="標題 4" svg:x="1.70185in" svg:y="0.78672in" svg:width="7.23622in" svg:height="0.76542in" presentation:class="title" presentation:placeholder="false">
          <draw:text-box>
            <text:list text:style-name="a642">
              <text:list-item>
                <text:p text:style-name="a641" text:class-names="" text:cond-style-name=""><text:span text:style-name="a639" text:class-names="">Greedy Algorithm</text:span><text:span text:style-name="a640" text:class-names=""/></text:p>
              </text:list-item>
            </text:list>
          </draw:text-box>
          <svg:title/>
          <svg:desc/>
        </draw:frame>
        <draw:frame draw:id="id64" draw:style-name="a679" draw:name="文字方塊 2" svg:x="1.90678in" svg:y="1.54868in" svg:width="6.94568in" svg:height="3.6015in">
          <draw:text-box>
            <text:list text:style-name="a651">
              <text:list-item>
                <text:p text:style-name="a650" text:class-names="" text:cond-style-name=""><text:span text:style-name="a644" text:class-names="">Naive做法（TLE）：對於N</text:span><text:span text:style-name="a645" text:class-names="">2</text:span><text:span text:style-name="a646" text:class-names="">個格子，分別假設為正方形的左上角，接下來對它們枚舉邊長，長度為1~N。由於找區間和只需要O(1)，所以總時間複雜度O(N</text:span><text:span text:style-name="a647" text:class-names="">3</text:span><text:span text:style-name="a648" text:class-names="">)。</text:span><text:span text:style-name="a649" text:class-names=""/></text:p>
              </text:list-item>
            </text:list>
            <text:list text:style-name="a654">
              <text:list-item>
                <text:p text:style-name="a653" text:class-names="" text:cond-style-name=""><text:span text:style-name="a652" text:class-names=""/></text:p>
              </text:list-item>
            </text:list>
            <text:list text:style-name="a664">
              <text:list-item>
                <text:p text:style-name="a663" text:class-names="" text:cond-style-name=""><text:span text:style-name="a655" text:class-names="">改進優化：首先一樣枚舉N</text:span><text:span text:style-name="a656" text:class-names="">2</text:span><text:span text:style-name="a657" text:class-names="">個格子作為左上角，假設循序搜尋到某個格子時，當前最長的正方形邊長為L，我們</text:span><text:span text:style-name="a658" text:class-names="">從L+1開始搜尋即可</text:span><text:span text:style-name="a659" text:class-names="">。當我們以(i, j)為左上角，(i+L, j+L)為右下角，倘若該正方形的成本總和已超過U，就不用再搜尋大於邊長L的正方形，跳到下一個格子，否則</text:span><text:span text:style-name="a660" text:class-names="">更新當前最長的正方形邊長</text:span><text:span text:style-name="a661" text:class-names="">。</text:span><text:span text:style-name="a662" text:class-names=""/></text:p>
              </text:list-item>
            </text:list>
            <text:list text:style-name="a667">
              <text:list-item>
                <text:p text:style-name="a666" text:class-names="" text:cond-style-name=""><text:span text:style-name="a665" text:class-names=""/></text:p>
              </text:list-item>
            </text:list>
            <text:list text:style-name="a675">
              <text:list-item>
                <text:p text:style-name="a674" text:class-names="" text:cond-style-name=""><text:span text:style-name="a668" text:class-names="">雖然枚舉邊長的過程依然是O(N)，然而是</text:span><text:span text:style-name="a669" text:class-names="">所有格子一起分攤的</text:span><text:span text:style-name="a670" text:class-names="">，均攤之後總時間複雜度為O(N</text:span><text:span text:style-name="a671" text:class-names="">2</text:span><text:span text:style-name="a672" text:class-names="">)。</text:span><text:span text:style-name="a673" text:class-names=""/></text:p>
              </text:list-item>
            </text:list>
            <text:list text:style-name="a678">
              <text:list-item>
                <text:p text:style-name="a677" text:class-names="" text:cond-style-name=""><text:span text:style-name="a676" text:class-names=""/></text:p>
              </text:list-item>
            </text:list>
          </draw:text-box>
          <svg:title/>
          <svg:desc/>
        </draw:frame>
      </draw:page>
      <draw:page draw:name="Slide55" draw:style-name="a681" draw:master-page-name="Master1-Layout2-cust-講解版面1" presentation:presentation-page-layout-name="Master1-PPL2" draw:id="Slide-310">
        <draw:frame draw:id="id65" presentation:style-name="a685" draw:name="投影片編號版面配置區 1" svg:x="9.52952in" svg:y="5.19455in" svg:width="0.47048in" svg:height="0.43045in" presentation:class="page-number" presentation:placeholder="false">
          <draw:text-box>
            <text:p text:style-name="a684" text:class-names="" text:cond-style-name=""><text:span text:style-name="a682" text:class-names=""><text:page-number style:num-format="1" text:fixed="false">9</text:page-number></text:span><text:span text:style-name="a683" text:class-names=""/></text:p>
          </draw:text-box>
          <svg:title/>
          <svg:desc/>
        </draw:frame>
        <draw:frame draw:id="id66" presentation:style-name="a690" draw:name="標題 4" svg:x="1.70185in" svg:y="0.78672in" svg:width="7.23622in" svg:height="0.76542in" presentation:class="title" presentation:placeholder="false">
          <draw:text-box>
            <text:list text:style-name="a689">
              <text:list-item>
                <text:p text:style-name="a688" text:class-names="" text:cond-style-name=""><text:span text:style-name="a686" text:class-names="">範例程式（1/2）</text:span><text:span text:style-name="a687" text:class-names=""/></text:p>
              </text:list-item>
            </text:list>
          </draw:text-box>
          <svg:title/>
          <svg:desc/>
        </draw:frame>
        <draw:frame draw:id="id67" draw:style-name="a691" draw:name="圖片 7" svg:x="2.01884in" svg:y="1.63938in" svg:width="5.12329in" svg:height="2.34625in" style:rel-width="scale" style:rel-height="scale">
          <draw:image xlink:href="media/image5.jpeg" xlink:type="simple" xlink:show="embed" xlink:actuate="onLoad"/>
          <svg:title/>
          <svg:desc>一張含有 文字 的圖片

自動產生的描述</svg:desc>
        </draw:frame>
      </draw:page>
      <draw:page draw:name="Slide62" draw:style-name="a693" draw:master-page-name="Master1-Layout2-cust-講解版面1" presentation:presentation-page-layout-name="Master1-PPL2" draw:id="Slide-317">
        <draw:frame draw:id="id68" presentation:style-name="a697" draw:name="投影片編號版面配置區 1" svg:x="9.52952in" svg:y="5.19455in" svg:width="0.47048in" svg:height="0.43045in" presentation:class="page-number" presentation:placeholder="false">
          <draw:text-box>
            <text:p text:style-name="a696" text:class-names="" text:cond-style-name=""><text:span text:style-name="a694" text:class-names=""><text:page-number style:num-format="1" text:fixed="false">10</text:page-number></text:span><text:span text:style-name="a695" text:class-names=""/></text:p>
          </draw:text-box>
          <svg:title/>
          <svg:desc/>
        </draw:frame>
        <draw:frame draw:id="id69" presentation:style-name="a702" draw:name="標題 4" svg:x="1.70185in" svg:y="0.78672in" svg:width="7.23622in" svg:height="0.76542in" presentation:class="title" presentation:placeholder="false">
          <draw:text-box>
            <text:list text:style-name="a701">
              <text:list-item>
                <text:p text:style-name="a700" text:class-names="" text:cond-style-name=""><text:span text:style-name="a698" text:class-names="">範例程式（2/2）</text:span><text:span text:style-name="a699" text:class-names=""/></text:p>
              </text:list-item>
            </text:list>
          </draw:text-box>
          <svg:title/>
          <svg:desc/>
        </draw:frame>
        <draw:frame draw:id="id70" draw:style-name="a703" draw:name="圖片 8" svg:x="1.86473in" svg:y="1.51319in" svg:width="7.01541in" svg:height="3.39484in" style:rel-width="scale" style:rel-height="scale">
          <draw:image xlink:href="media/image6.jpeg" xlink:type="simple" xlink:show="embed" xlink:actuate="onLoad"/>
          <svg:title/>
          <svg:desc>一張含有 文字 的圖片

自動產生的描述</svg:desc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各重點封面">
      <presentation:placeholder presentation:object="page-number" svg:x="9.49794in" svg:y="5.19455in" svg:width="0.50206in" svg:height="0.43045in"/>
      <presentation:placeholder presentation:object="object" svg:x="1.73271in" svg:y="1.27129in" svg:width="3.84338in" svg:height="3.04393in"/>
      <presentation:placeholder presentation:object="title" svg:x="6.31522in" svg:y="2.42979in" svg:width="2.42391in" svg:height="0.76542in"/>
    </style:presentation-page-layout>
    <style:presentation-page-layout style:name="Master1-PPL2" style:display-name="講解版面1">
      <presentation:placeholder presentation:object="page-number" svg:x="9.52952in" svg:y="5.19455in" svg:width="0.47048in" svg:height="0.43045in"/>
      <presentation:placeholder presentation:object="object" svg:x="5.38134in" svg:y="1.72781in" svg:width="3.57639in" svg:height="2.85938in"/>
      <presentation:placeholder presentation:object="outline" svg:x="1.70185in" svg:y="1.72781in" svg:width="3.4809in" svg:height="2.85938in"/>
      <presentation:placeholder presentation:object="title" svg:x="1.70185in" svg:y="0.78672in" svg:width="7.23622in" svg:height="0.76542in"/>
    </style:presentation-page-layout>
    <style:presentation-page-layout style:name="Master1-PPL3" style:display-name="講解版面2">
      <presentation:placeholder presentation:object="title" svg:x="1.70185in" svg:y="0.78672in" svg:width="7.23622in" svg:height="0.76542in"/>
      <presentation:placeholder presentation:object="page-number" svg:x="9.42434in" svg:y="5.19455in" svg:width="0.50206in" svg:height="0.43045in"/>
      <presentation:placeholder presentation:object="object" svg:x="1.74358in" svg:y="1.76042in" svg:width="3.57639in" svg:height="2.85938in"/>
      <presentation:placeholder presentation:object="outline" svg:x="5.45717in" svg:y="1.76042in" svg:width="3.4809in" svg:height="2.85938in"/>
    </style:presentation-page-layout>
    <style:presentation-page-layout style:name="Master1-PPL4" style:display-name="講解純文字">
      <presentation:placeholder presentation:object="page-number" svg:x="9.54005in" svg:y="5.19455in" svg:width="0.45995in" svg:height="0.43045in"/>
      <presentation:placeholder presentation:object="outline" svg:x="1.70185in" svg:y="1.73743in" svg:width="3.4809in" svg:height="2.85938in"/>
      <presentation:placeholder presentation:object="outline" svg:x="5.45717in" svg:y="1.73743in" svg:width="3.4809in" svg:height="2.85938in"/>
      <presentation:placeholder presentation:object="title" svg:x="1.70185in" svg:y="0.83831in" svg:width="7.23622in" svg:height="0.76542in"/>
    </style:presentation-page-layout>
    <style:presentation-page-layout style:name="Master1-PPL5" style:display-name="講解程式碼">
      <presentation:placeholder presentation:object="page-number" svg:x="9.5611in" svg:y="5.19455in" svg:width="0.4389in" svg:height="0.43045in"/>
      <presentation:placeholder presentation:object="object" svg:x="1.67836in" svg:y="1.58933in" svg:width="7.4086in" svg:height="3.22588in"/>
      <presentation:placeholder presentation:object="title" svg:x="1.67836in" svg:y="0.70435in" svg:width="7.4086in" svg:height="0.76542in"/>
    </style:presentation-page-layout>
    <style:style style:family="table-cell" style:name="a226">
      <style:table-cell-properties fo:background-color="#e9f2e8" fo:border-top="0.02778in solid #50b432"/>
      <style:text-properties fo:font-weight="bold" style:font-weight-asian="bold" style:font-weight-complex="bold"/>
    </style:style>
    <style:style style:family="table-cell" style:name="a227">
      <style:table-cell-properties/>
      <style:text-properties fo:font-weight="bold" style:font-weight-asian="bold" style:font-weight-complex="bold"/>
    </style:style>
    <style:style style:family="table-cell" style:name="a228">
      <style:table-cell-properties/>
      <style:text-properties fo:font-weight="bold" style:font-weight-asian="bold" style:font-weight-complex="bold"/>
    </style:style>
    <style:style style:family="table-cell" style:name="a229">
      <style:table-cell-properties fo:background-color="#fce9e7" fo:border-top="0.01389in solid #ed561b" fo:border-bottom="0.01389in solid #ed561b" fo:border-left="0.01389in solid #ed561b" fo:border-right="0.01389in solid #ed561b"/>
      <style:text-properties fo:color="#000000" fo:font-family="+mn-lt" style:font-family-asian="+mn-ea" style:font-family-complex="+mn-cs"/>
    </style:style>
    <style:style style:family="table-cell" style:name="a180">
      <style:table-cell-properties/>
      <style:text-properties/>
    </style:style>
    <style:style style:family="table-cell" style:name="a181">
      <style:table-cell-properties/>
      <style:text-properties/>
    </style:style>
    <style:style style:family="table-cell" style:name="a182">
      <style:table-cell-properties/>
      <style:text-properties/>
    </style:style>
    <style:style style:family="table-cell" style:name="a183">
      <style:table-cell-properties/>
      <style:text-properties/>
    </style:style>
    <style:style style:family="table-cell" style:name="a184">
      <style:table-cell-properties/>
      <style:text-properties/>
    </style:style>
    <style:style style:family="table-cell" style:name="a185">
      <style:table-cell-properties fo:background-color="transparent"/>
      <style:text-properties fo:color="#000000" fo:font-family="+mn-lt" style:font-family-asian="+mn-ea" style:font-family-complex="+mn-cs"/>
    </style:style>
    <style:style style:family="graphic" style:name="Graphics"/>
    <style:style style:family="table-cell" style:name="a186">
      <style:table-cell-properties fo:background-color="#e7eef5" fo:border-top="0.01389in solid #058dc7" fo:border-bottom="0.01389in solid #058dc7" fo:border-left="0.01389in solid #058dc7" fo:border-right="0.01389in solid #058dc7"/>
      <style:text-properties fo:color="#000000" fo:font-family="+mn-lt" style:font-family-asian="+mn-ea" style:font-family-complex="+mn-cs"/>
    </style:style>
    <style:style style:family="table-cell" style:name="a187">
      <style:table-cell-properties fo:background-color="#ccdbeb"/>
    </style:style>
    <style:style style:family="table-cell" style:name="a188">
      <style:table-cell-properties fo:background-color="#ccdbeb"/>
    </style:style>
    <style:style style:family="table-cell" style:name="a189">
      <style:table-cell-properties fo:background-color="#e7eef5"/>
      <style:text-properties fo:font-weight="bold" style:font-weight-asian="bold" style:font-weight-complex="bold"/>
    </style:style>
    <style:style style:family="table-cell" style:name="a210">
      <style:table-cell-properties fo:background-color="#ccecf5"/>
    </style:style>
    <style:style style:family="table-cell" style:name="a211">
      <style:table-cell-properties fo:background-color="#e8f6fa"/>
      <style:text-properties fo:font-weight="bold" style:font-weight-asian="bold" style:font-weight-complex="bold"/>
    </style:style>
    <style:style style:family="table-cell" style:name="a212">
      <style:table-cell-properties fo:background-color="#e8f6fa" fo:border-top="0.02778in solid #24cbe5"/>
      <style:text-properties fo:font-weight="bold" style:font-weight-asian="bold" style:font-weight-complex="bold"/>
    </style:style>
    <style:style style:family="table-cell" style:name="a213">
      <style:table-cell-properties/>
      <style:text-properties fo:font-weight="bold" style:font-weight-asian="bold" style:font-weight-complex="bold"/>
    </style:style>
    <style:style style:family="table-cell" style:name="a214">
      <style:table-cell-properties/>
      <style:text-properties fo:font-weight="bold" style:font-weight-asian="bold" style:font-weight-complex="bold"/>
    </style:style>
    <style:style style:family="table-cell" style:name="a215">
      <style:table-cell-properties fo:background-color="#eafaeb" fo:border-top="0.01389in solid #64e572" fo:border-bottom="0.01389in solid #64e572" fo:border-left="0.01389in solid #64e572" fo:border-right="0.01389in solid #64e572"/>
      <style:text-properties fo:color="#000000" fo:font-family="+mn-lt" style:font-family-asian="+mn-ea" style:font-family-complex="+mn-cs"/>
    </style:style>
    <style:style style:family="table-cell" style:name="a216">
      <style:table-cell-properties fo:background-color="#d3f5d5"/>
    </style:style>
    <style:style style:family="table-cell" style:name="a217">
      <style:table-cell-properties fo:background-color="#d3f5d5"/>
    </style:style>
    <style:style style:family="table-cell" style:name="a218">
      <style:table-cell-properties fo:background-color="#eafaeb"/>
      <style:text-properties fo:font-weight="bold" style:font-weight-asian="bold" style:font-weight-complex="bold"/>
    </style:style>
    <style:style style:family="table-cell" style:name="a219">
      <style:table-cell-properties fo:background-color="#eafaeb" fo:border-top="0.02778in solid #64e572"/>
      <style:text-properties fo:font-weight="bold" style:font-weight-asian="bold" style:font-weight-complex="bold"/>
    </style:style>
    <style:style style:family="table-cell" style:name="a230">
      <style:table-cell-properties fo:background-color="#f8d1cc"/>
    </style:style>
    <style:style style:family="table-cell" style:name="a231">
      <style:table-cell-properties fo:background-color="#f8d1cc"/>
    </style:style>
    <style:style style:family="table-cell" style:name="a232">
      <style:table-cell-properties fo:background-color="#fce9e7"/>
      <style:text-properties fo:font-weight="bold" style:font-weight-asian="bold" style:font-weight-complex="bold"/>
    </style:style>
    <style:style style:family="table-cell" style:name="a176">
      <style:table-cell-properties fo:border-top="0.01042in solid #000000" fo:border-bottom="0.01042in solid #000000" fo:border-left="0.01042in solid #000000" fo:border-right="0.01042in solid #000000"/>
      <style:text-properties fo:color="#000000" fo:font-family="Arial" style:font-family-asian="Arial" style:font-family-complex="Arial"/>
    </style:style>
    <style:style style:family="table-cell" style:name="a233">
      <style:table-cell-properties fo:background-color="#fce9e7" fo:border-top="0.02778in solid #ed561b"/>
      <style:text-properties fo:font-weight="bold" style:font-weight-asian="bold" style:font-weight-complex="bold"/>
    </style:style>
    <style:style style:family="table-cell" style:name="a177">
      <style:table-cell-properties/>
      <style:text-properties/>
    </style:style>
    <style:style style:family="table-cell" style:name="a234">
      <style:table-cell-properties/>
      <style:text-properties fo:font-weight="bold" style:font-weight-asian="bold" style:font-weight-complex="bold"/>
    </style:style>
    <style:style style:family="table-cell" style:name="a178">
      <style:table-cell-properties/>
      <style:text-properties/>
    </style:style>
    <style:style style:family="table-cell" style:name="a235">
      <style:table-cell-properties/>
      <style:text-properties fo:font-weight="bold" style:font-weight-asian="bold" style:font-weight-complex="bold"/>
    </style:style>
    <style:style style:family="table-cell" style:name="a179">
      <style:table-cell-properties/>
      <style:text-properties/>
    </style:style>
    <style:style style:family="table-cell" style:name="a200">
      <style:table-cell-properties fo:background-color="#fcfce7" fo:border-top="0.01389in solid #edef00" fo:border-bottom="0.01389in solid #edef00" fo:border-left="0.01389in solid #edef00" fo:border-right="0.01389in solid #edef00"/>
      <style:text-properties fo:color="#000000" fo:font-family="+mn-lt" style:font-family-asian="+mn-ea" style:font-family-complex="+mn-cs"/>
    </style:style>
    <style:style style:family="table-cell" style:name="a201">
      <style:table-cell-properties fo:background-color="#f8f9cb"/>
    </style:style>
    <style:style style:family="table-cell" style:name="a202">
      <style:table-cell-properties fo:background-color="#f8f9cb"/>
    </style:style>
    <style:style style:family="table-cell" style:name="a190">
      <style:table-cell-properties fo:background-color="#e7eef5" fo:border-top="0.02778in solid #058dc7"/>
      <style:text-properties fo:font-weight="bold" style:font-weight-asian="bold" style:font-weight-complex="bold"/>
    </style:style>
    <style:style style:family="table-cell" style:name="a203">
      <style:table-cell-properties fo:background-color="#fcfce7"/>
      <style:text-properties fo:font-weight="bold" style:font-weight-asian="bold" style:font-weight-complex="bold"/>
    </style:style>
    <style:style style:family="table-cell" style:name="a191">
      <style:table-cell-properties/>
      <style:text-properties fo:font-weight="bold" style:font-weight-asian="bold" style:font-weight-complex="bold"/>
    </style:style>
    <style:style style:family="table-cell" style:name="a204">
      <style:table-cell-properties fo:background-color="#fcfce7" fo:border-top="0.02778in solid #edef00"/>
      <style:text-properties fo:font-weight="bold" style:font-weight-asian="bold" style:font-weight-complex="bold"/>
    </style:style>
    <style:style style:family="table-cell" style:name="a192">
      <style:table-cell-properties/>
      <style:text-properties fo:font-weight="bold" style:font-weight-asian="bold" style:font-weight-complex="bold"/>
    </style:style>
    <style:style style:family="table-cell" style:name="a205">
      <style:table-cell-properties/>
      <style:text-properties fo:font-weight="bold" style:font-weight-asian="bold" style:font-weight-complex="bold"/>
    </style:style>
    <style:style style:family="table-cell" style:name="a193">
      <style:table-cell-properties fo:background-color="#e7e7e7" fo:border-top="0.01389in solid #000000" fo:border-bottom="0.01389in solid #000000" fo:border-left="0.01389in solid #000000" fo:border-right="0.01389in solid #000000"/>
      <style:text-properties fo:color="#000000" fo:font-family="+mn-lt" style:font-family-asian="+mn-ea" style:font-family-complex="+mn-cs"/>
    </style:style>
    <style:style style:family="table-cell" style:name="a206">
      <style:table-cell-properties/>
      <style:text-properties fo:font-weight="bold" style:font-weight-asian="bold" style:font-weight-complex="bold"/>
    </style:style>
    <style:style style:family="table-cell" style:name="a194">
      <style:table-cell-properties fo:background-color="#cbcbcb"/>
    </style:style>
    <style:style style:family="table-cell" style:name="a207">
      <style:table-cell-properties fo:background-color="transparent" fo:border-top="0.01389in solid #000000" fo:border-bottom="0.01389in solid #000000" fo:border-left="0.01389in solid #000000" fo:border-right="0.01389in solid #000000"/>
      <style:text-properties fo:color="#000000" fo:font-family="+mn-lt" style:font-family-asian="+mn-ea" style:font-family-complex="+mn-cs"/>
    </style:style>
    <style:style style:family="table-cell" style:name="a195">
      <style:table-cell-properties fo:background-color="#cbcbcb"/>
    </style:style>
    <style:style style:family="table-cell" style:name="a208">
      <style:table-cell-properties fo:background-color="#e8f6fa" fo:border-top="0.01389in solid #24cbe5" fo:border-bottom="0.01389in solid #24cbe5" fo:border-left="0.01389in solid #24cbe5" fo:border-right="0.01389in solid #24cbe5"/>
      <style:text-properties fo:color="#000000" fo:font-family="+mn-lt" style:font-family-asian="+mn-ea" style:font-family-complex="+mn-cs"/>
    </style:style>
    <style:style style:family="table-cell" style:name="a196">
      <style:table-cell-properties fo:background-color="#e7e7e7"/>
      <style:text-properties fo:font-weight="bold" style:font-weight-asian="bold" style:font-weight-complex="bold"/>
    </style:style>
    <style:style style:family="table-cell" style:name="a209">
      <style:table-cell-properties fo:background-color="#ccecf5"/>
    </style:style>
    <style:style style:family="table-cell" style:name="a197">
      <style:table-cell-properties fo:background-color="#e7e7e7" fo:border-top="0.02778in solid #000000"/>
      <style:text-properties fo:font-weight="bold" style:font-weight-asian="bold" style:font-weight-complex="bold"/>
    </style:style>
    <style:style style:family="table-cell" style:name="a198">
      <style:table-cell-properties/>
      <style:text-properties fo:font-weight="bold" style:font-weight-asian="bold" style:font-weight-complex="bold"/>
    </style:style>
    <style:style style:family="table-cell" style:name="a199">
      <style:table-cell-properties/>
      <style:text-properties fo:font-weight="bold" style:font-weight-asian="bold" style:font-weight-complex="bold"/>
    </style:style>
    <style:style style:family="table-cell" style:name="a220">
      <style:table-cell-properties/>
      <style:text-properties fo:font-weight="bold" style:font-weight-asian="bold" style:font-weight-complex="bold"/>
    </style:style>
    <style:style style:family="table-cell" style:name="a221">
      <style:table-cell-properties/>
      <style:text-properties fo:font-weight="bold" style:font-weight-asian="bold" style:font-weight-complex="bold"/>
    </style:style>
    <style:style style:family="table-cell" style:name="a222">
      <style:table-cell-properties fo:background-color="#e9f2e8" fo:border-top="0.01389in solid #50b432" fo:border-bottom="0.01389in solid #50b432" fo:border-left="0.01389in solid #50b432" fo:border-right="0.01389in solid #50b432"/>
      <style:text-properties fo:color="#000000" fo:font-family="+mn-lt" style:font-family-asian="+mn-ea" style:font-family-complex="+mn-cs"/>
    </style:style>
    <style:style style:family="table-cell" style:name="a223">
      <style:table-cell-properties fo:background-color="#d0e5cd"/>
    </style:style>
    <style:style style:family="table-cell" style:name="a224">
      <style:table-cell-properties fo:background-color="#d0e5cd"/>
    </style:style>
    <style:style style:family="table-cell" style:name="a225">
      <style:table-cell-properties fo:background-color="#e9f2e8"/>
      <style:text-properties fo:font-weight="bold" style:font-weight-asian="bold" style:font-weight-complex="bold"/>
    </style:style>
    <style:default-style style:family="graphic">
      <style:graphic-properties draw:fill="solid" draw:fill-color="#3a81ba" draw:opacity="100%" draw:stroke="solid" svg:stroke-width="0.02778in" svg:stroke-color="#285d88" svg:stroke-opacity="100%" svg:stroke-linecap="butt"/>
    </style:default-style>
    <draw:fill-image draw:name="a0" xlink:href="media/image7.jpeg" xlink:show="embed" xlink:actuate="onLoad"/>
    <draw:fill-image draw:name="a78" xlink:href="media/image7.jpeg" xlink:show="embed" xlink:actuate="onLoad"/>
    <draw:fill-image draw:name="a23" xlink:href="media/image7.jpeg" xlink:show="embed" xlink:actuate="onLoad"/>
    <draw:fill-image draw:name="a154" xlink:href="media/image7.jpeg" xlink:show="embed" xlink:actuate="onLoad"/>
    <draw:fill-image draw:name="a680" xlink:href="media/image7.jpeg" xlink:show="embed" xlink:actuate="onLoad"/>
    <draw:fill-image draw:name="a539" xlink:href="media/image7.jpeg" xlink:show="embed" xlink:actuate="onLoad"/>
    <draw:fill-image draw:name="a357" xlink:href="media/image7.jpeg" xlink:show="embed" xlink:actuate="onLoad"/>
    <draw:fill-image draw:name="a43" xlink:href="media/image7.jpeg" xlink:show="embed" xlink:actuate="onLoad"/>
    <draw:fill-image draw:name="a692" xlink:href="media/image7.jpeg" xlink:show="embed" xlink:actuate="onLoad"/>
    <draw:fill-image draw:name="a302" xlink:href="media/image7.jpeg" xlink:show="embed" xlink:actuate="onLoad"/>
    <draw:fill-image draw:name="a236" xlink:href="media/image7.jpeg" xlink:show="embed" xlink:actuate="onLoad"/>
    <draw:fill-image draw:name="a113" xlink:href="media/image7.jpeg" xlink:show="embed" xlink:actuate="onLoad"/>
    <draw:fill-image draw:name="a633" xlink:href="media/image7.jpeg" xlink:show="embed" xlink:actuate="onLoad"/>
    <draw:fill-image draw:name="a262" xlink:href="media/image7.jpeg" xlink:show="embed" xlink:actuate="onLoad"/>
    <draw:fill-image draw:name="a460" xlink:href="media/image7.jpeg" xlink:show="embed" xlink:actuate="onLoad"/>
    <draw:fill-image draw:name="a509" xlink:href="media/image7.jpeg" xlink:show="embed" xlink:actuate="onLoad"/>
    <table:table-template table:name="{5940675A-B579-460E-94D1-54222C63F5DA}">
      <table:body table:style-name="a207" table:paragraph-style-name=""/>
    </table:table-template>
    <table:table-template table:name="{D7AC3CCA-C797-4891-BE02-D94E43425B78}">
      <table:first-row table:style-name="a196" table:paragraph-style-name=""/>
      <table:last-row table:style-name="a197" table:paragraph-style-name=""/>
      <table:first-column table:style-name="a198" table:paragraph-style-name=""/>
      <table:last-column table:style-name="a199" table:paragraph-style-name=""/>
      <table:body table:style-name="a193" table:paragraph-style-name=""/>
      <table:odd-rows table:style-name="a195" table:paragraph-style-name=""/>
      <table:odd-columns table:style-name="a194" table:paragraph-style-name=""/>
    </table:table-template>
    <table:table-template table:name="{94D8F710-FA4E-40ED-AFA7-559E44A3C38B}">
      <table:first-row table:style-name="a181" table:paragraph-style-name=""/>
      <table:last-row table:style-name="a182" table:paragraph-style-name=""/>
      <table:first-column table:style-name="a183" table:paragraph-style-name=""/>
      <table:last-column table:style-name="a184" table:paragraph-style-name=""/>
      <table:body table:style-name="a176" table:paragraph-style-name=""/>
      <table:even-rows table:style-name="a179" table:paragraph-style-name=""/>
      <table:odd-rows table:style-name="a180" table:paragraph-style-name=""/>
      <table:even-columns table:style-name="a177" table:paragraph-style-name=""/>
      <table:odd-columns table:style-name="a178" table:paragraph-style-name=""/>
    </table:table-template>
    <table:table-template table:name="{22838BEF-8BB2-4498-84A7-C5851F593DF1}">
      <table:first-row table:style-name="a211" table:paragraph-style-name=""/>
      <table:last-row table:style-name="a212" table:paragraph-style-name=""/>
      <table:first-column table:style-name="a213" table:paragraph-style-name=""/>
      <table:last-column table:style-name="a214" table:paragraph-style-name=""/>
      <table:body table:style-name="a208" table:paragraph-style-name=""/>
      <table:odd-rows table:style-name="a210" table:paragraph-style-name=""/>
      <table:odd-columns table:style-name="a209" table:paragraph-style-name=""/>
    </table:table-template>
    <table:table-template table:name="{16D9F66E-5EB9-4882-86FB-DCBF35E3C3E4}">
      <table:first-row table:style-name="a218" table:paragraph-style-name=""/>
      <table:last-row table:style-name="a219" table:paragraph-style-name=""/>
      <table:first-column table:style-name="a220" table:paragraph-style-name=""/>
      <table:last-column table:style-name="a221" table:paragraph-style-name=""/>
      <table:body table:style-name="a215" table:paragraph-style-name=""/>
      <table:odd-rows table:style-name="a217" table:paragraph-style-name=""/>
      <table:odd-columns table:style-name="a216" table:paragraph-style-name=""/>
    </table:table-template>
    <table:table-template table:name="{0505E3EF-67EA-436B-97B2-0124C06EBD24}">
      <table:first-row table:style-name="a232" table:paragraph-style-name=""/>
      <table:last-row table:style-name="a233" table:paragraph-style-name=""/>
      <table:first-column table:style-name="a234" table:paragraph-style-name=""/>
      <table:last-column table:style-name="a235" table:paragraph-style-name=""/>
      <table:body table:style-name="a229" table:paragraph-style-name=""/>
      <table:odd-rows table:style-name="a231" table:paragraph-style-name=""/>
      <table:odd-columns table:style-name="a230" table:paragraph-style-name=""/>
    </table:table-template>
    <table:table-template table:name="{69CF1AB2-1976-4502-BF36-3FF5EA218861}">
      <table:first-row table:style-name="a189" table:paragraph-style-name=""/>
      <table:last-row table:style-name="a190" table:paragraph-style-name=""/>
      <table:first-column table:style-name="a191" table:paragraph-style-name=""/>
      <table:last-column table:style-name="a192" table:paragraph-style-name=""/>
      <table:body table:style-name="a186" table:paragraph-style-name=""/>
      <table:odd-rows table:style-name="a188" table:paragraph-style-name=""/>
      <table:odd-columns table:style-name="a187" table:paragraph-style-name=""/>
    </table:table-template>
    <table:table-template table:name="{2D5ABB26-0587-4C30-8999-92F81FD0307C}">
      <table:body table:style-name="a185" table:paragraph-style-name=""/>
    </table:table-template>
    <table:table-template table:name="{8A107856-5554-42FB-B03E-39F5DBC370BA}">
      <table:first-row table:style-name="a225" table:paragraph-style-name=""/>
      <table:last-row table:style-name="a226" table:paragraph-style-name=""/>
      <table:first-column table:style-name="a227" table:paragraph-style-name=""/>
      <table:last-column table:style-name="a228" table:paragraph-style-name=""/>
      <table:body table:style-name="a222" table:paragraph-style-name=""/>
      <table:odd-rows table:style-name="a224" table:paragraph-style-name=""/>
      <table:odd-columns table:style-name="a223" table:paragraph-style-name=""/>
    </table:table-template>
    <table:table-template table:name="{C4B1156A-380E-4F78-BDF5-A606A8083BF9}">
      <table:first-row table:style-name="a203" table:paragraph-style-name=""/>
      <table:last-row table:style-name="a204" table:paragraph-style-name=""/>
      <table:first-column table:style-name="a205" table:paragraph-style-name=""/>
      <table:last-column table:style-name="a206" table:paragraph-style-name=""/>
      <table:body table:style-name="a200" table:paragraph-style-name=""/>
      <table:odd-rows table:style-name="a202" table:paragraph-style-name=""/>
      <table:odd-columns table:style-name="a201" table:paragraph-style-name=""/>
    </table:table-template>
  </office:styles>
  <office:automatic-styles>
    <style:page-layout style:name="pageLayout1">
      <style:page-layout-properties fo:page-width="10in" fo:page-height="5.62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122">
      <style:paragraph-properties fo:line-height="150%" fo:text-align="left" style:tab-stop-distance="1in" fo:margin-left="0.38189in" fo:margin-right="0in" fo:text-indent="-0.4212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">
      <style:paragraph-properties fo:line-height="100%" fo:text-align="left" style:tab-stop-distance="1in" fo:margin-left="0.8937in" fo:margin-right="0in" fo:text-indent="-0.381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55556in" style:font-size-asian="0.55556in" style:font-size-complex="0.55556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29">
      <style:paragraph-properties fo:line-height="100%" fo:text-align="left" style:tab-stop-distance="1in" fo:margin-left="1.20177in" fo:margin-right="0in" fo:text-indent="-0.21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9998in" fo:padding-bottom="0.09998in" fo:padding-left="0.09998in" fo:padding-right="0.09998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7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81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Arial" style:font-family-generic-asian="swiss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Arial" style:font-family-generic-asian="swiss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2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3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4">
      <style:paragraph-properties fo:line-height="150%" fo:text-align="left" style:tab-stop-distance="1in" fo:margin-left="0.38189in" fo:margin-right="0in" fo:text-indent="-0.4212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4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8">
      <style:paragraph-properties fo:line-height="100%" fo:text-align="left" style:tab-stop-distance="1in" fo:margin-left="0.8937in" fo:margin-right="0in" fo:text-indent="-0.381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4">
      <style:drawing-page-properties draw:fill="bitmap" draw:fill-image-name="a43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9">
      <style:graphic-properties draw:fill="none" draw:stroke="solid" svg:stroke-width="0.01042in" svg:stroke-color="#cccccc" svg:stroke-opacity="100%" draw:stroke-linejoin="round" svg:stroke-linecap="butt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6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7">
      <style:paragraph-properties fo:line-height="100%" fo:text-align="left" style:tab-stop-distance="1in" fo:margin-left="0.38189in" fo:margin-right="0in" fo:text-indent="-0.4212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00%" fo:text-align="left" style:tab-stop-distance="1in" fo:margin-left="1.20177in" fo:margin-right="0in" fo:text-indent="-0.21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">
      <style:graphic-properties draw:fill="none" draw:stroke="solid" svg:stroke-width="0.01042in" svg:stroke-color="#000000" svg:stroke-opacity="100%" draw:stroke-linejoin="round" svg:stroke-linecap="butt"/>
    </style:style>
    <style:style style:family="paragraph" style:name="a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7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8">
      <style:paragraph-properties fo:line-height="100%" fo:text-align="left" style:tab-stop-distance="1in" fo:margin-left="0.38189in" fo:margin-right="0in" fo:text-indent="-0.4212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">
      <style:drawing-page-properties draw:fill="bitmap" draw:fill-image-name="a0" style:repeat="stretch" draw:opacity="100%" presentation:transition-type="manual" presentation:transition-speed="fast" smil:type="fade" smil:subtype="fadeFromColor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2" style:parent-style-name="Graphics">
      <style:graphic-properties draw:fill="none" draw:stroke="none" draw:image-opacity="100%"/>
    </style:style>
    <style:style style:family="text" style:name="a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Arial" style:font-family-generic-asian="swiss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Arial" style:font-family-generic-asian="swiss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1">
      <style:paragraph-properties fo:line-height="100%" fo:text-align="left" style:tab-stop-distance="1in" fo:margin-left="0.8937in" fo:margin-right="0in" fo:text-indent="-0.381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4">
      <style:paragraph-properties fo:line-height="100%" fo:text-align="left" style:tab-stop-distance="1in" fo:margin-left="1.20177in" fo:margin-right="0in" fo:text-indent="-0.21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1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">
      <style:graphic-properties draw:fill="none" draw:stroke="solid" svg:stroke-width="0.01042in" svg:stroke-color="#000000" svg:stroke-opacity="100%" draw:stroke-linejoin="round" svg:stroke-linecap="butt"/>
    </style:style>
    <style:style style:family="graphic" style:name="a1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7">
      <style:graphic-properties draw:fill="none" draw:stroke="solid" svg:stroke-width="0.01042in" svg:stroke-color="#000000" svg:stroke-opacity="100%" draw:stroke-linejoin="round" svg:stroke-linecap="butt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155">
      <style:drawing-page-properties draw:fill="bitmap" draw:fill-image-name="a154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2">
      <style:paragraph-properties fo:line-height="100%" fo:text-align="left" style:tab-stop-distance="1in" fo:margin-left="0.8937in" fo:margin-right="0in" fo:text-indent="-0.38189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">
      <style:paragraph-properties fo:line-height="100%" fo:text-align="left" style:tab-stop-distance="1in" fo:margin-left="1.20177in" fo:margin-right="0in" fo:text-indent="-0.21752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69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4">
      <style:drawing-page-properties draw:fill="bitmap" draw:fill-image-name="a113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21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2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">
      <style:drawing-page-properties draw:fill="bitmap" draw:fill-image-name="a23" style:repeat="stretch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19">
      <style:graphic-properties draw:fill="none" draw:stroke="solid" svg:stroke-width="0.01042in" svg:stroke-color="#cccccc" svg:stroke-opacity="100%" draw:stroke-linejoin="round" svg:stroke-linecap="butt"/>
    </style:style>
    <style:style style:family="text" style:name="a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Arial" style:font-family-generic="swiss" style:font-family-generic-asian="swiss" style:font-pitch="variable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Tinos" style:font-family-asian="Microsoft JhengHei" style:font-family-complex="Tinos" style:font-family-generic-asian="swiss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resentation" style:name="a72">
      <style:graphic-properties draw:fill="none" draw:stroke="solid" svg:stroke-width="0.01042in" svg:stroke-color="#000000" svg:stroke-opacity="100%" draw:stroke-linejoin="round" svg:stroke-linecap="butt"/>
    </style:style>
    <style:style style:family="paragraph" style:name="a167">
      <style:paragraph-properties fo:line-height="10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15278in" style:font-size-asian="0.15278in" style:font-size-complex="0.1527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6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9">
      <style:drawing-page-properties draw:fill="bitmap" draw:fill-image-name="a78" style:repeat="stretch" draw:opacity="100%" presentation:transition-type="manual" presentation:transition-speed="fast" smil:type="fade" smil:subtype="fadeFromColor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0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1">
      <style:text-properties fo:font-variant="normal" fo:text-transform="none" fo:color="#0070c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Arial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text:list-style style:name="a75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20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102">
      <text:list-level-style-number text:level="1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2" style:num-format="1">
        <style:list-level-properties text:space-before="0.51181in" text:min-label-width="0.38189in"/>
        <style:text-properties fo:font-family="Wingdings" style:font-pitch="variable" fo:font-size="100%"/>
      </text:list-level-style-number>
      <text:list-level-style-number text:level="3" style:num-format="1">
        <style:list-level-properties text:space-before="0.81988in" text:min-label-width="0.38189in"/>
        <style:text-properties fo:font-family="Wingdings" style:font-pitch="variable" fo:font-size="100%"/>
      </text:list-level-style-number>
      <text:list-level-style-number text:level="4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5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6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7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8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9" style:num-format="1">
        <style:list-level-properties text:space-before="0in" text:min-label-width="0.38189in"/>
        <style:text-properties fo:font-family="Wingdings" style:font-pitch="variable" fo:font-size="100%"/>
      </text:list-level-style-number>
    </text:list-style>
    <text:list-style style:name="a105">
      <text:list-level-style-bullet text:level="1" text:bullet-char="•">
        <style:list-level-properties text:space-before="0.16437in" text:min-label-width="0.21752in"/>
        <style:text-properties fo:font-family="Arial" style:font-family-generic="swiss" style:font-pitch="variable" fo:font-size="80%"/>
      </text:list-level-style-bullet>
      <text:list-level-style-bullet text:level="2" text:bullet-char="•">
        <style:list-level-properties text:space-before="0.67618in" text:min-label-width="0.21752in"/>
        <style:text-properties fo:font-family="Arial" style:font-family-generic="swiss" style:font-pitch="variable" fo:font-size="80%"/>
      </text:list-level-style-bullet>
      <text:list-level-style-bullet text:level="3" text:bullet-char="•">
        <style:list-level-properties text:space-before="0.98425in" text:min-label-width="0.21752in"/>
        <style:text-properties fo:font-family="Arial" style:font-family-generic="swiss" style:font-pitch="variable" fo:font-size="80%"/>
      </text:list-level-style-bullet>
      <text:list-level-style-bullet text:level="4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5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6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7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8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9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</text:list-style>
    <text:list-style style:name="a142">
      <text:list-level-style-bullet text:level="1" text:bullet-char="•">
        <style:list-level-properties text:space-before="0.16437in" text:min-label-width="0.21752in"/>
        <style:text-properties fo:font-family="Arial" style:font-family-generic="swiss" style:font-pitch="variable" fo:font-size="80%"/>
      </text:list-level-style-bullet>
      <text:list-level-style-bullet text:level="2" text:bullet-char="•">
        <style:list-level-properties text:space-before="0.67618in" text:min-label-width="0.21752in"/>
        <style:text-properties fo:font-family="Arial" style:font-family-generic="swiss" style:font-pitch="variable" fo:font-size="80%"/>
      </text:list-level-style-bullet>
      <text:list-level-style-bullet text:level="3" text:bullet-char="•">
        <style:list-level-properties text:space-before="0.98425in" text:min-label-width="0.21752in"/>
        <style:text-properties fo:font-family="Arial" style:font-family-generic="swiss" style:font-pitch="variable" fo:font-size="80%"/>
      </text:list-level-style-bullet>
      <text:list-level-style-bullet text:level="4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5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6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7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8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9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</text:list-style>
    <text:list-style style:name="a63">
      <text:list-level-style-number text:level="1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2" style:num-format="1">
        <style:list-level-properties text:space-before="0.51181in" text:min-label-width="0.38189in"/>
        <style:text-properties fo:font-family="Wingdings" style:font-pitch="variable" fo:font-size="100%"/>
      </text:list-level-style-number>
      <text:list-level-style-number text:level="3" style:num-format="1">
        <style:list-level-properties text:space-before="0.81988in" text:min-label-width="0.38189in"/>
        <style:text-properties fo:font-family="Wingdings" style:font-pitch="variable" fo:font-size="100%"/>
      </text:list-level-style-number>
      <text:list-level-style-number text:level="4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5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6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7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8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9" style:num-format="1">
        <style:list-level-properties text:space-before="0in" text:min-label-width="0.38189in"/>
        <style:text-properties fo:font-family="Wingdings" style:font-pitch="variable" fo:font-size="100%"/>
      </text:list-level-style-number>
    </text:list-style>
    <text:list-style style:name="a66">
      <text:list-level-style-bullet text:level="1" text:bullet-char="•">
        <style:list-level-properties text:space-before="0.16437in" text:min-label-width="0.21752in"/>
        <style:text-properties fo:font-family="Arial" style:font-family-generic="swiss" style:font-pitch="variable" fo:font-size="80%"/>
      </text:list-level-style-bullet>
      <text:list-level-style-bullet text:level="2" text:bullet-char="•">
        <style:list-level-properties text:space-before="0.67618in" text:min-label-width="0.21752in"/>
        <style:text-properties fo:font-family="Arial" style:font-family-generic="swiss" style:font-pitch="variable" fo:font-size="80%"/>
      </text:list-level-style-bullet>
      <text:list-level-style-bullet text:level="3" text:bullet-char="•">
        <style:list-level-properties text:space-before="0.98425in" text:min-label-width="0.21752in"/>
        <style:text-properties fo:font-family="Arial" style:font-family-generic="swiss" style:font-pitch="variable" fo:font-size="80%"/>
      </text:list-level-style-bullet>
      <text:list-level-style-bullet text:level="4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5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6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7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8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9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</text:list-style>
    <text:list-style style:name="a146">
      <text:list-level-style-bullet text:level="1" text:bullet-char="u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u">
        <style:list-level-properties text:space-before="0.125in" text:min-label-width="0.375in"/>
        <style:text-properties fo:font-family="Wingdings" style:font-pitch="variable" fo:font-size="100%"/>
      </text:list-level-style-bullet>
      <text:list-level-style-bullet text:level="3" text:bullet-char="u">
        <style:list-level-properties text:space-before="0.625in" text:min-label-width="0.375in"/>
        <style:text-properties fo:font-family="Wingdings" style:font-pitch="variable" fo:font-size="100%"/>
      </text:list-level-style-bullet>
      <text:list-level-style-bullet text:level="4" text:bullet-char="u">
        <style:list-level-properties text:space-before="1.125in" text:min-label-width="0.375in"/>
        <style:text-properties fo:font-family="Wingdings" style:font-pitch="variable" fo:font-size="100%"/>
      </text:list-level-style-bullet>
      <text:list-level-style-bullet text:level="5" text:bullet-char="u">
        <style:list-level-properties text:space-before="1.625in" text:min-label-width="0.375in"/>
        <style:text-properties fo:font-family="Wingdings" style:font-pitch="variable" fo:font-size="100%"/>
      </text:list-level-style-bullet>
      <text:list-level-style-bullet text:level="6" text:bullet-char="u">
        <style:list-level-properties text:space-before="2.125in" text:min-label-width="0.375in"/>
        <style:text-properties fo:font-family="Wingdings" style:font-pitch="variable" fo:font-size="100%"/>
      </text:list-level-style-bullet>
      <text:list-level-style-bullet text:level="7" text:bullet-char="u">
        <style:list-level-properties text:space-before="2.625in" text:min-label-width="0.375in"/>
        <style:text-properties fo:font-family="Wingdings" style:font-pitch="variable" fo:font-size="100%"/>
      </text:list-level-style-bullet>
      <text:list-level-style-bullet text:level="8" text:bullet-char="u">
        <style:list-level-properties text:space-before="3.125in" text:min-label-width="0.375in"/>
        <style:text-properties fo:font-family="Wingdings" style:font-pitch="variable" fo:font-size="100%"/>
      </text:list-level-style-bullet>
      <text:list-level-style-bullet text:level="9" text:bullet-char="u">
        <style:list-level-properties text:space-before="3.625in" text:min-label-width="0.375in"/>
        <style:text-properties fo:font-family="Wingdings" style:font-pitch="variable" fo:font-size="100%"/>
      </text:list-level-style-bullet>
    </text:list-style>
    <text:list-style style:name="a130">
      <text:list-level-style-bullet text:level="1" text:bullet-char="•">
        <style:list-level-properties text:space-before="0.16437in" text:min-label-width="0.21752in"/>
        <style:text-properties fo:font-family="Arial" style:font-family-generic="swiss" style:font-pitch="variable" fo:font-size="80%"/>
      </text:list-level-style-bullet>
      <text:list-level-style-bullet text:level="2" text:bullet-char="•">
        <style:list-level-properties text:space-before="0.67618in" text:min-label-width="0.21752in"/>
        <style:text-properties fo:font-family="Arial" style:font-family-generic="swiss" style:font-pitch="variable" fo:font-size="80%"/>
      </text:list-level-style-bullet>
      <text:list-level-style-bullet text:level="3" text:bullet-char="•">
        <style:list-level-properties text:space-before="0.98425in" text:min-label-width="0.21752in"/>
        <style:text-properties fo:font-family="Arial" style:font-family-generic="swiss" style:font-pitch="variable" fo:font-size="80%"/>
      </text:list-level-style-bullet>
      <text:list-level-style-bullet text:level="4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5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6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7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8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  <text:list-level-style-bullet text:level="9" text:bullet-char="•">
        <style:list-level-properties text:space-before="0in" text:min-label-width="0.21752in"/>
        <style:text-properties fo:font-family="Arial" style:font-family-generic="swiss" style:font-pitch="variable" fo:font-size="80%"/>
      </text:list-level-style-bullet>
    </text:list-style>
    <text:list-style style:name="a15">
      <text:list-level-style-bullet text:level="1" text:bullet-char="u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u">
        <style:list-level-properties text:space-before="0.125in" text:min-label-width="0.375in"/>
        <style:text-properties fo:font-family="Wingdings" style:font-pitch="variable" fo:font-size="100%"/>
      </text:list-level-style-bullet>
      <text:list-level-style-bullet text:level="3" text:bullet-char="u">
        <style:list-level-properties text:space-before="0.625in" text:min-label-width="0.375in"/>
        <style:text-properties fo:font-family="Wingdings" style:font-pitch="variable" fo:font-size="100%"/>
      </text:list-level-style-bullet>
      <text:list-level-style-bullet text:level="4" text:bullet-char="u">
        <style:list-level-properties text:space-before="1.125in" text:min-label-width="0.375in"/>
        <style:text-properties fo:font-family="Wingdings" style:font-pitch="variable" fo:font-size="100%"/>
      </text:list-level-style-bullet>
      <text:list-level-style-bullet text:level="5" text:bullet-char="u">
        <style:list-level-properties text:space-before="1.625in" text:min-label-width="0.375in"/>
        <style:text-properties fo:font-family="Wingdings" style:font-pitch="variable" fo:font-size="100%"/>
      </text:list-level-style-bullet>
      <text:list-level-style-bullet text:level="6" text:bullet-char="u">
        <style:list-level-properties text:space-before="2.125in" text:min-label-width="0.375in"/>
        <style:text-properties fo:font-family="Wingdings" style:font-pitch="variable" fo:font-size="100%"/>
      </text:list-level-style-bullet>
      <text:list-level-style-bullet text:level="7" text:bullet-char="u">
        <style:list-level-properties text:space-before="2.625in" text:min-label-width="0.375in"/>
        <style:text-properties fo:font-family="Wingdings" style:font-pitch="variable" fo:font-size="100%"/>
      </text:list-level-style-bullet>
      <text:list-level-style-bullet text:level="8" text:bullet-char="u">
        <style:list-level-properties text:space-before="3.125in" text:min-label-width="0.375in"/>
        <style:text-properties fo:font-family="Wingdings" style:font-pitch="variable" fo:font-size="100%"/>
      </text:list-level-style-bullet>
      <text:list-level-style-bullet text:level="9" text:bullet-char="u">
        <style:list-level-properties text:space-before="3.625in" text:min-label-width="0.375in"/>
        <style:text-properties fo:font-family="Wingdings" style:font-pitch="variable" fo:font-size="100%"/>
      </text:list-level-style-bullet>
    </text:list-style>
    <text:list-style style:name="a135">
      <text:list-level-style-bullet text:level="1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2" text:bullet-char="Ø">
        <style:list-level-properties text:space-before="0.47244in" text:min-label-width="0.42126in"/>
        <style:text-properties fo:font-family="Wingdings" style:font-pitch="variable" fo:font-size="145%"/>
      </text:list-level-style-bullet>
      <text:list-level-style-bullet text:level="3" text:bullet-char="Ø">
        <style:list-level-properties text:space-before="0.78051in" text:min-label-width="0.42126in"/>
        <style:text-properties fo:font-family="Wingdings" style:font-pitch="variable" fo:font-size="145%"/>
      </text:list-level-style-bullet>
      <text:list-level-style-bullet text:level="4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5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6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7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8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9" text:bullet-char="Ø">
        <style:list-level-properties text:space-before="0in" text:min-label-width="0.42126in"/>
        <style:text-properties fo:font-family="Wingdings" style:font-pitch="variable" fo:font-size="145%"/>
      </text:list-level-style-bullet>
    </text:list-style>
    <text:list-style style:name="a173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59">
      <text:list-level-style-bullet text:level="1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2" text:bullet-char="Ø">
        <style:list-level-properties text:space-before="0.47244in" text:min-label-width="0.42126in"/>
        <style:text-properties fo:font-family="Wingdings" style:font-pitch="variable" fo:font-size="145%"/>
      </text:list-level-style-bullet>
      <text:list-level-style-bullet text:level="3" text:bullet-char="Ø">
        <style:list-level-properties text:space-before="0.78051in" text:min-label-width="0.42126in"/>
        <style:text-properties fo:font-family="Wingdings" style:font-pitch="variable" fo:font-size="145%"/>
      </text:list-level-style-bullet>
      <text:list-level-style-bullet text:level="4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5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6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7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8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9" text:bullet-char="Ø">
        <style:list-level-properties text:space-before="0in" text:min-label-width="0.42126in"/>
        <style:text-properties fo:font-family="Wingdings" style:font-pitch="variable" fo:font-size="145%"/>
      </text:list-level-style-bullet>
    </text:list-style>
    <text:list-style style:name="a40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139">
      <text:list-level-style-number text:level="1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2" style:num-format="1">
        <style:list-level-properties text:space-before="0.51181in" text:min-label-width="0.38189in"/>
        <style:text-properties fo:font-family="Wingdings" style:font-pitch="variable" fo:font-size="100%"/>
      </text:list-level-style-number>
      <text:list-level-style-number text:level="3" style:num-format="1">
        <style:list-level-properties text:space-before="0.81988in" text:min-label-width="0.38189in"/>
        <style:text-properties fo:font-family="Wingdings" style:font-pitch="variable" fo:font-size="100%"/>
      </text:list-level-style-number>
      <text:list-level-style-number text:level="4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5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6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7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8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9" style:num-format="1">
        <style:list-level-properties text:space-before="0in" text:min-label-width="0.38189in"/>
        <style:text-properties fo:font-family="Wingdings" style:font-pitch="variable" fo:font-size="100%"/>
      </text:list-level-style-number>
    </text:list-style>
    <text:list-style style:name="a98">
      <text:list-level-style-bullet text:level="1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2" text:bullet-char="Ø">
        <style:list-level-properties text:space-before="0.47244in" text:min-label-width="0.42126in"/>
        <style:text-properties fo:font-family="Wingdings" style:font-pitch="variable" fo:font-size="145%"/>
      </text:list-level-style-bullet>
      <text:list-level-style-bullet text:level="3" text:bullet-char="Ø">
        <style:list-level-properties text:space-before="0.78051in" text:min-label-width="0.42126in"/>
        <style:text-properties fo:font-family="Wingdings" style:font-pitch="variable" fo:font-size="145%"/>
      </text:list-level-style-bullet>
      <text:list-level-style-bullet text:level="4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5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6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7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8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9" text:bullet-char="Ø">
        <style:list-level-properties text:space-before="0in" text:min-label-width="0.42126in"/>
        <style:text-properties fo:font-family="Wingdings" style:font-pitch="variable" fo:font-size="145%"/>
      </text:list-level-style-bullet>
    </text:list-style>
    <text:list-style style:name="a123">
      <text:list-level-style-bullet text:level="1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2" text:bullet-char="Ø">
        <style:list-level-properties text:space-before="0.47244in" text:min-label-width="0.42126in"/>
        <style:text-properties fo:font-family="Wingdings" style:font-pitch="variable" fo:font-size="145%"/>
      </text:list-level-style-bullet>
      <text:list-level-style-bullet text:level="3" text:bullet-char="Ø">
        <style:list-level-properties text:space-before="0.78051in" text:min-label-width="0.42126in"/>
        <style:text-properties fo:font-family="Wingdings" style:font-pitch="variable" fo:font-size="145%"/>
      </text:list-level-style-bullet>
      <text:list-level-style-bullet text:level="4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5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6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7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8" text:bullet-char="Ø">
        <style:list-level-properties text:space-before="0in" text:min-label-width="0.42126in"/>
        <style:text-properties fo:font-family="Wingdings" style:font-pitch="variable" fo:font-size="145%"/>
      </text:list-level-style-bullet>
      <text:list-level-style-bullet text:level="9" text:bullet-char="Ø">
        <style:list-level-properties text:space-before="0in" text:min-label-width="0.42126in"/>
        <style:text-properties fo:font-family="Wingdings" style:font-pitch="variable" fo:font-size="145%"/>
      </text:list-level-style-bullet>
    </text:list-style>
    <text:list-style style:name="a82">
      <text:list-level-style-bullet text:level="1" text:bullet-char="u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u">
        <style:list-level-properties text:space-before="0.125in" text:min-label-width="0.375in"/>
        <style:text-properties fo:font-family="Wingdings" style:font-pitch="variable" fo:font-size="100%"/>
      </text:list-level-style-bullet>
      <text:list-level-style-bullet text:level="3" text:bullet-char="u">
        <style:list-level-properties text:space-before="0.625in" text:min-label-width="0.375in"/>
        <style:text-properties fo:font-family="Wingdings" style:font-pitch="variable" fo:font-size="100%"/>
      </text:list-level-style-bullet>
      <text:list-level-style-bullet text:level="4" text:bullet-char="u">
        <style:list-level-properties text:space-before="1.125in" text:min-label-width="0.375in"/>
        <style:text-properties fo:font-family="Wingdings" style:font-pitch="variable" fo:font-size="100%"/>
      </text:list-level-style-bullet>
      <text:list-level-style-bullet text:level="5" text:bullet-char="u">
        <style:list-level-properties text:space-before="1.625in" text:min-label-width="0.375in"/>
        <style:text-properties fo:font-family="Wingdings" style:font-pitch="variable" fo:font-size="100%"/>
      </text:list-level-style-bullet>
      <text:list-level-style-bullet text:level="6" text:bullet-char="u">
        <style:list-level-properties text:space-before="2.125in" text:min-label-width="0.375in"/>
        <style:text-properties fo:font-family="Wingdings" style:font-pitch="variable" fo:font-size="100%"/>
      </text:list-level-style-bullet>
      <text:list-level-style-bullet text:level="7" text:bullet-char="u">
        <style:list-level-properties text:space-before="2.625in" text:min-label-width="0.375in"/>
        <style:text-properties fo:font-family="Wingdings" style:font-pitch="variable" fo:font-size="100%"/>
      </text:list-level-style-bullet>
      <text:list-level-style-bullet text:level="8" text:bullet-char="u">
        <style:list-level-properties text:space-before="3.125in" text:min-label-width="0.375in"/>
        <style:text-properties fo:font-family="Wingdings" style:font-pitch="variable" fo:font-size="100%"/>
      </text:list-level-style-bullet>
      <text:list-level-style-bullet text:level="9" text:bullet-char="u">
        <style:list-level-properties text:space-before="3.625in" text:min-label-width="0.375in"/>
        <style:text-properties fo:font-family="Wingdings" style:font-pitch="variable" fo:font-size="100%"/>
      </text:list-level-style-bullet>
    </text:list-style>
    <text:list-style style:name="a127">
      <text:list-level-style-number text:level="1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2" style:num-format="1">
        <style:list-level-properties text:space-before="0.51181in" text:min-label-width="0.38189in"/>
        <style:text-properties fo:font-family="Wingdings" style:font-pitch="variable" fo:font-size="100%"/>
      </text:list-level-style-number>
      <text:list-level-style-number text:level="3" style:num-format="1">
        <style:list-level-properties text:space-before="0.81988in" text:min-label-width="0.38189in"/>
        <style:text-properties fo:font-family="Wingdings" style:font-pitch="variable" fo:font-size="100%"/>
      </text:list-level-style-number>
      <text:list-level-style-number text:level="4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5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6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7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8" style:num-format="1">
        <style:list-level-properties text:space-before="0in" text:min-label-width="0.38189in"/>
        <style:text-properties fo:font-family="Wingdings" style:font-pitch="variable" fo:font-size="100%"/>
      </text:list-level-style-number>
      <text:list-level-style-number text:level="9" style:num-format="1">
        <style:list-level-properties text:space-before="0in" text:min-label-width="0.38189in"/>
        <style:text-properties fo:font-family="Wingdings" style:font-pitch="variable" fo:font-size="100%"/>
      </text:list-level-style-number>
    </text:list-style>
    <text:list-style style:name="a110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  <text:list-style style:name="a168">
      <text:list-level-style-bullet text:level="1" text:bullet-char="u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u">
        <style:list-level-properties text:space-before="0.125in" text:min-label-width="0.375in"/>
        <style:text-properties fo:font-family="Wingdings" style:font-pitch="variable" fo:font-size="100%"/>
      </text:list-level-style-bullet>
      <text:list-level-style-bullet text:level="3" text:bullet-char="u">
        <style:list-level-properties text:space-before="0.625in" text:min-label-width="0.375in"/>
        <style:text-properties fo:font-family="Wingdings" style:font-pitch="variable" fo:font-size="100%"/>
      </text:list-level-style-bullet>
      <text:list-level-style-bullet text:level="4" text:bullet-char="u">
        <style:list-level-properties text:space-before="1.125in" text:min-label-width="0.375in"/>
        <style:text-properties fo:font-family="Wingdings" style:font-pitch="variable" fo:font-size="100%"/>
      </text:list-level-style-bullet>
      <text:list-level-style-bullet text:level="5" text:bullet-char="u">
        <style:list-level-properties text:space-before="1.625in" text:min-label-width="0.375in"/>
        <style:text-properties fo:font-family="Wingdings" style:font-pitch="variable" fo:font-size="100%"/>
      </text:list-level-style-bullet>
      <text:list-level-style-bullet text:level="6" text:bullet-char="u">
        <style:list-level-properties text:space-before="2.125in" text:min-label-width="0.375in"/>
        <style:text-properties fo:font-family="Wingdings" style:font-pitch="variable" fo:font-size="100%"/>
      </text:list-level-style-bullet>
      <text:list-level-style-bullet text:level="7" text:bullet-char="u">
        <style:list-level-properties text:space-before="2.625in" text:min-label-width="0.375in"/>
        <style:text-properties fo:font-family="Wingdings" style:font-pitch="variable" fo:font-size="100%"/>
      </text:list-level-style-bullet>
      <text:list-level-style-bullet text:level="8" text:bullet-char="u">
        <style:list-level-properties text:space-before="3.125in" text:min-label-width="0.375in"/>
        <style:text-properties fo:font-family="Wingdings" style:font-pitch="variable" fo:font-size="100%"/>
      </text:list-level-style-bullet>
      <text:list-level-style-bullet text:level="9" text:bullet-char="u">
        <style:list-level-properties text:space-before="3.625in" text:min-label-width="0.375in"/>
        <style:text-properties fo:font-family="Wingdings" style:font-pitch="variable" fo:font-size="100%"/>
      </text:list-level-style-bullet>
    </text:list-style>
    <text:list-style style:name="a70">
      <text:list-level-style-bullet text:level="1" text:bullet-char="u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u">
        <style:list-level-properties text:space-before="0.125in" text:min-label-width="0.375in"/>
        <style:text-properties fo:font-family="Wingdings" style:font-pitch="variable" fo:font-size="100%"/>
      </text:list-level-style-bullet>
      <text:list-level-style-bullet text:level="3" text:bullet-char="u">
        <style:list-level-properties text:space-before="0.625in" text:min-label-width="0.375in"/>
        <style:text-properties fo:font-family="Wingdings" style:font-pitch="variable" fo:font-size="100%"/>
      </text:list-level-style-bullet>
      <text:list-level-style-bullet text:level="4" text:bullet-char="u">
        <style:list-level-properties text:space-before="1.125in" text:min-label-width="0.375in"/>
        <style:text-properties fo:font-family="Wingdings" style:font-pitch="variable" fo:font-size="100%"/>
      </text:list-level-style-bullet>
      <text:list-level-style-bullet text:level="5" text:bullet-char="u">
        <style:list-level-properties text:space-before="1.625in" text:min-label-width="0.375in"/>
        <style:text-properties fo:font-family="Wingdings" style:font-pitch="variable" fo:font-size="100%"/>
      </text:list-level-style-bullet>
      <text:list-level-style-bullet text:level="6" text:bullet-char="u">
        <style:list-level-properties text:space-before="2.125in" text:min-label-width="0.375in"/>
        <style:text-properties fo:font-family="Wingdings" style:font-pitch="variable" fo:font-size="100%"/>
      </text:list-level-style-bullet>
      <text:list-level-style-bullet text:level="7" text:bullet-char="u">
        <style:list-level-properties text:space-before="2.625in" text:min-label-width="0.375in"/>
        <style:text-properties fo:font-family="Wingdings" style:font-pitch="variable" fo:font-size="100%"/>
      </text:list-level-style-bullet>
      <text:list-level-style-bullet text:level="8" text:bullet-char="u">
        <style:list-level-properties text:space-before="3.125in" text:min-label-width="0.375in"/>
        <style:text-properties fo:font-family="Wingdings" style:font-pitch="variable" fo:font-size="100%"/>
      </text:list-level-style-bullet>
      <text:list-level-style-bullet text:level="9" text:bullet-char="u">
        <style:list-level-properties text:space-before="3.625in" text:min-label-width="0.375in"/>
        <style:text-properties fo:font-family="Wingdings" style:font-pitch="variable" fo:font-size="100%"/>
      </text:list-level-style-bullet>
    </text:list-style>
    <text:list-style style:name="a151">
      <text:list-level-style-bullet text:level="1" text:bullet-char="●">
        <style:list-level-properties text:space-before="0in"/>
        <style:text-properties fo:font-size="0.19444in"/>
      </text:list-level-style-bullet>
      <text:list-level-style-bullet text:level="2" text:bullet-char="●">
        <style:list-level-properties text:space-before="0.5in"/>
        <style:text-properties fo:font-size="0.19444in"/>
      </text:list-level-style-bullet>
      <text:list-level-style-bullet text:level="3" text:bullet-char="●">
        <style:list-level-properties text:space-before="1in"/>
        <style:text-properties fo:font-size="0.19444in"/>
      </text:list-level-style-bullet>
      <text:list-level-style-bullet text:level="4" text:bullet-char="●">
        <style:list-level-properties text:space-before="1.5in"/>
        <style:text-properties fo:font-size="0.19444in"/>
      </text:list-level-style-bullet>
      <text:list-level-style-bullet text:level="5" text:bullet-char="●">
        <style:list-level-properties text:space-before="2in"/>
        <style:text-properties fo:font-size="0.19444in"/>
      </text:list-level-style-bullet>
      <text:list-level-style-bullet text:level="6" text:bullet-char="●">
        <style:list-level-properties text:space-before="2.5in"/>
        <style:text-properties fo:font-size="0.19444in"/>
      </text:list-level-style-bullet>
      <text:list-level-style-bullet text:level="7" text:bullet-char="●">
        <style:list-level-properties text:space-before="3in"/>
        <style:text-properties fo:font-size="0.19444in"/>
      </text:list-level-style-bullet>
      <text:list-level-style-bullet text:level="8" text:bullet-char="●">
        <style:list-level-properties text:space-before="3.5in"/>
        <style:text-properties fo:font-size="0.19444in"/>
      </text:list-level-style-bullet>
      <text:list-level-style-bullet text:level="9" text:bullet-char="●">
        <style:list-level-properties text:space-before="4in"/>
        <style:text-properties fo:font-size="0.19444in"/>
      </text:list-level-style-bullet>
    </text:list-style>
  </office:automatic-styles>
  <office:master-styles>
    <draw:layer-set>
      <draw:layer draw:name="Master1-bg" draw:protected="true"/>
    </draw:layer-set>
    <style:master-page style:name="Master1-Quintus-template" style:page-layout-name="pageLayout1" draw:style-name="a1">
      <draw:frame draw:id="id0" draw:style-name="a2" draw:name="Shape 6" svg:x="0in" svg:y="0in" svg:width="10in" svg:height="5.625in" style:rel-width="scale" style:rel-height="scale">
        <draw:image xlink:href="media/image8.png" xlink:type="simple" xlink:show="embed" xlink:actuate="onLoad"/>
        <svg:title/>
        <svg:desc>libro.png</svg:desc>
      </draw:frame>
      <draw:frame draw:id="id1" presentation:style-name="a7" draw:name="Shape 9" svg:x="9.42434in" svg:y="5.19455in" svg:width="0.50206in" svg:height="0.43045in" presentation:class="page-number" presentation:placeholder="false">
        <draw:text-box>
          <text:p text:style-name="a6" text:class-names="" text:cond-style-name=""><text:span text:style-name="a3" text:class-names=""><text:s text:c="1"/></text:span><text:span text:style-name="a4" text:class-names=""><text:page-number style:num-format="1" text:fixed="false">‹#›</text:page-number></text:span><text:span text:style-name="a5" text:class-names=""/></text:p>
        </draw:text-box>
        <svg:title/>
        <svg:desc/>
      </draw:frame>
      <draw:custom-shape svg:x="0in" svg:y="5.31078in" svg:width="3.69757in" svg:height="0.31976in" draw:id="id2" draw:style-name="a12" draw:name="矩形 9">
        <svg:title/>
        <svg:desc/>
        <text:p text:style-name="a11" text:class-names="" text:cond-style-name=""><text:span text:style-name="a8" text:class-names="">臺灣國際資訊奧林匹亞競賽<text:s text:c="1"/></text:span><text:span text:style-name="a9" text:class-names="">(TOI)<text:s text:c="1"/></text:span><text:span text:style-name="a10" text:class-names="">推廣計畫<text:s text:c="1"/></text:span></text:p>
        <draw:enhanced-geometry xmlns:dr3d="urn:oasis:names:tc:opendocument:xmlns:dr3d:1.0" draw:type="non-primitive" svg:viewBox="0 0 21600 21600" draw:enhanced-path="M 0 0 L 21600 0 21600 21600 0 21600 Z N"/>
      </draw:custom-shape>
      <draw:frame draw:id="id3" presentation:style-name="a16" draw:name="標題版面配置區 1" svg:x="1.55707in" svg:y="0.64817in" svg:width="7.57337in" svg:height="1.08681in" presentation:class="title" presentation:placeholder="false">
        <draw:text-box>
          <text:list text:style-name="a15">
            <text:list-item>
              <text:p text:style-name="a14" text:class-names="" text:cond-style-name=""><text:span text:style-name="a13" text:class-names="">按一下以編輯母片標題樣式</text:span></text:p>
            </text:list-item>
          </text:list>
        </draw:text-box>
        <svg:title/>
        <svg:desc/>
      </draw:frame>
      <presentation:notes style:page-layout-name="pageLayout2" draw:style-name="a22">
        <draw:page-thumbnail svg:x="0.41686in" svg:y="0.75in" svg:width="6.66699in" svg:height="3.75in" presentation:class="page" draw:id="id4" presentation:style-name="a17" draw:name="Shape 3">
          <svg:title/>
          <svg:desc/>
        </draw:page-thumbnail>
        <draw:frame draw:id="id5" presentation:style-name="a21" draw:name="Shape 4" svg:x="0.75in" svg:y="4.75in" svg:width="6in" svg:height="4.5in" presentation:class="notes" presentation:placeholder="false">
          <draw:text-box>
            <text:list text:style-name="a20">
              <text:list-item>
                <text:p text:style-name="a19" text:class-names="" text:cond-style-name=""><text:span text:style-name="a18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1-cust-各重點封面" style:page-layout-name="pageLayout1" draw:style-name="a24">
      <draw:frame draw:id="id6" draw:layer="Master1-bg" presentation:style-name="a29" draw:name="Shape 9" svg:x="9.49794in" svg:y="5.19455in" svg:width="0.50206in" svg:height="0.43045in" presentation:class="page-number" presentation:placeholder="false">
        <draw:text-box>
          <text:p text:style-name="a28" text:class-names="" text:cond-style-name=""><text:span text:style-name="a25" text:class-names=""><text:s text:c="1"/></text:span><text:span text:style-name="a26" text:class-names=""><text:page-number style:num-format="1" text:fixed="false">‹#›</text:page-number></text:span><text:span text:style-name="a27" text:class-names=""/></text:p>
        </draw:text-box>
        <svg:title/>
        <svg:desc/>
      </draw:frame>
      <draw:frame draw:id="id7" draw:layer="Master1-bg" presentation:style-name="a32" draw:name="內容版面配置區 16" svg:x="1.73271in" svg:y="1.27129in" svg:width="3.84338in" svg:height="3.04393in" presentation:class="object" presentation:placeholder="false">
        <draw:text-box>
          <text:p text:style-name="a31" text:class-names="" text:cond-style-name=""><text:span text:style-name="a30" text:class-names="">圖片</text:span></text:p>
        </draw:text-box>
        <svg:title/>
        <svg:desc/>
      </draw:frame>
      <draw:frame draw:id="id8" presentation:style-name="a36" draw:name="Shape 21" svg:x="6.31522in" svg:y="2.42979in" svg:width="2.42391in" svg:height="0.76542in" presentation:class="title" presentation:placeholder="false">
        <draw:text-box>
          <text:p text:style-name="a35" text:class-names="" text:cond-style-name=""><text:span text:style-name="a33" text:class-names="">重點標題</text:span><text:span text:style-name="a34" text:class-names=""/></text:p>
        </draw:text-box>
        <svg:title/>
        <svg:desc/>
      </draw:frame>
      <presentation:notes style:page-layout-name="pageLayout2" draw:style-name="a42">
        <draw:page-thumbnail svg:x="0.41686in" svg:y="0.75in" svg:width="6.66699in" svg:height="3.75in" presentation:class="page" draw:id="id4" presentation:style-name="a37" draw:name="Shape 3">
          <svg:title/>
          <svg:desc/>
        </draw:page-thumbnail>
        <draw:frame draw:id="id5" presentation:style-name="a41" draw:name="Shape 4" svg:x="0.75in" svg:y="4.75in" svg:width="6in" svg:height="4.5in" presentation:class="notes" presentation:placeholder="false">
          <draw:text-box>
            <text:list text:style-name="a40">
              <text:list-item>
                <text:p text:style-name="a39" text:class-names="" text:cond-style-name=""><text:span text:style-name="a38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2-cust-講解版面1" style:page-layout-name="pageLayout1" draw:style-name="a44">
      <draw:frame draw:id="id9" draw:layer="Master1-bg" presentation:style-name="a48" draw:name="Shape 23" svg:x="9.52952in" svg:y="5.19455in" svg:width="0.47048in" svg:height="0.43045in" presentation:class="page-number" presentation:placeholder="false">
        <draw:text-box>
          <text:p text:style-name="a47" text:class-names="" text:cond-style-name=""><text:span text:style-name="a45" text:class-names=""><text:page-number style:num-format="1" text:fixed="false">‹#›</text:page-number></text:span><text:span text:style-name="a46" text:class-names=""/></text:p>
        </draw:text-box>
        <svg:title/>
        <svg:desc/>
      </draw:frame>
      <draw:connector draw:type="line" svg:x1="1.82059in" svg:y1="1.48417in" svg:x2="8.95773in" svg:y2="1.48417in" draw:id="id10" draw:layer="Master1-bg" draw:style-name="a49" draw:name="Shape 24">
        <svg:title/>
        <svg:desc/>
      </draw:connector>
      <draw:frame draw:id="id11" presentation:style-name="a55" draw:name="內容版面配置區 16" svg:x="5.38134in" svg:y="1.72781in" svg:width="3.57639in" svg:height="2.85938in" presentation:class="object" presentation:placeholder="false">
        <draw:text-box>
          <text:p text:style-name="a54" text:class-names="" text:cond-style-name=""><text:span text:style-name="a50" text:class-names="">圖片</text:span><text:span text:style-name="a51" text:class-names="">/</text:span><text:span text:style-name="a52" text:class-names="">程式碼</text:span><text:span text:style-name="a53" text:class-names=""/></text:p>
        </draw:text-box>
        <svg:title/>
        <svg:desc/>
      </draw:frame>
      <draw:frame draw:id="id12" presentation:style-name="a67" draw:name="文字版面配置區 10" svg:x="1.70185in" svg:y="1.72781in" svg:width="3.4809in" svg:height="2.85938in" presentation:class="outline" presentation:placeholder="false">
        <draw:text-box>
          <text:list text:style-name="a59">
            <text:list-item>
              <text:p text:style-name="a58" text:class-names="" text:cond-style-name=""><text:span text:style-name="a56" text:class-names="">重點內容</text:span><text:span text:style-name="a57" text:class-names=""/></text:p>
            </text:list-item>
          </text:list>
          <text:list text:style-name="a63">
            <text:list-item>
              <text:list text:style-name="a63">
                <text:list-item>
                  <text:p text:style-name="a62" text:class-names="" text:cond-style-name=""><text:span text:style-name="a60" text:class-names="">內容標題</text:span><text:span text:style-name="a61" text:class-names=""/></text:p>
                </text:list-item>
              </text:list>
            </text:list-item>
          </text:list>
          <text:list text:style-name="a66">
            <text:list-item>
              <text:list text:style-name="a66">
                <text:list-item>
                  <text:list text:style-name="a66">
                    <text:list-item>
                      <text:p text:style-name="a65" text:class-names="" text:cond-style-name=""><text:span text:style-name="a64" text:class-names="">內容解說</text:span></text:p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" presentation:style-name="a71" draw:name="標題 1" svg:x="1.70185in" svg:y="0.78672in" svg:width="7.23622in" svg:height="0.76542in" presentation:class="title" presentation:placeholder="false">
        <draw:text-box>
          <text:list text:style-name="a70">
            <text:list-item>
              <text:p text:style-name="a69" text:class-names="" text:cond-style-name=""><text:span text:style-name="a68" text:class-names="">講解重點</text:span></text:p>
            </text:list-item>
          </text:list>
        </draw:text-box>
        <svg:title/>
        <svg:desc/>
      </draw:frame>
      <presentation:notes style:page-layout-name="pageLayout2" draw:style-name="a77">
        <draw:page-thumbnail svg:x="0.41686in" svg:y="0.75in" svg:width="6.66699in" svg:height="3.75in" presentation:class="page" draw:id="id4" presentation:style-name="a72" draw:name="Shape 3">
          <svg:title/>
          <svg:desc/>
        </draw:page-thumbnail>
        <draw:frame draw:id="id5" presentation:style-name="a76" draw:name="Shape 4" svg:x="0.75in" svg:y="4.75in" svg:width="6in" svg:height="4.5in" presentation:class="notes" presentation:placeholder="false">
          <draw:text-box>
            <text:list text:style-name="a75">
              <text:list-item>
                <text:p text:style-name="a74" text:class-names="" text:cond-style-name=""><text:span text:style-name="a73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3-cust-講解版面2" style:page-layout-name="pageLayout1" draw:style-name="a79">
      <draw:frame draw:id="id14" draw:layer="Master1-bg" presentation:style-name="a83" draw:name="標題 1" svg:x="1.70185in" svg:y="0.78672in" svg:width="7.23622in" svg:height="0.76542in" presentation:class="title" presentation:placeholder="false">
        <draw:text-box>
          <text:list text:style-name="a82">
            <text:list-item>
              <text:p text:style-name="a81" text:class-names="" text:cond-style-name=""><text:span text:style-name="a80" text:class-names="">講解重點</text:span></text:p>
            </text:list-item>
          </text:list>
        </draw:text-box>
        <svg:title/>
        <svg:desc/>
      </draw:frame>
      <draw:frame draw:id="id15" draw:layer="Master1-bg" presentation:style-name="a88" draw:name="投影片編號版面配置區 2" svg:x="9.42434in" svg:y="5.19455in" svg:width="0.50206in" svg:height="0.43045in" presentation:class="page-number" presentation:placeholder="false">
        <draw:text-box>
          <text:p text:style-name="a87" text:class-names="" text:cond-style-name=""><text:span text:style-name="a84" text:class-names=""><text:s text:c="1"/></text:span><text:span text:style-name="a85" text:class-names=""><text:page-number style:num-format="1" text:fixed="false">‹#›</text:page-number></text:span><text:span text:style-name="a86" text:class-names=""/></text:p>
        </draw:text-box>
        <svg:title/>
        <svg:desc/>
      </draw:frame>
      <draw:frame draw:id="id16" presentation:style-name="a94" draw:name="內容版面配置區 16" svg:x="1.74358in" svg:y="1.76042in" svg:width="3.57639in" svg:height="2.85938in" presentation:class="object" presentation:placeholder="false">
        <draw:text-box>
          <text:p text:style-name="a93" text:class-names="" text:cond-style-name=""><text:span text:style-name="a89" text:class-names="">圖片</text:span><text:span text:style-name="a90" text:class-names="">/</text:span><text:span text:style-name="a91" text:class-names="">程式碼</text:span><text:span text:style-name="a92" text:class-names=""/></text:p>
        </draw:text-box>
        <svg:title/>
        <svg:desc/>
      </draw:frame>
      <draw:frame draw:id="id17" presentation:style-name="a106" draw:name="文字版面配置區 10" svg:x="5.45717in" svg:y="1.76042in" svg:width="3.4809in" svg:height="2.85938in" presentation:class="outline" presentation:placeholder="false">
        <draw:text-box>
          <text:list text:style-name="a98">
            <text:list-item>
              <text:p text:style-name="a97" text:class-names="" text:cond-style-name=""><text:span text:style-name="a95" text:class-names="">重點內容</text:span><text:span text:style-name="a96" text:class-names=""/></text:p>
            </text:list-item>
          </text:list>
          <text:list text:style-name="a102">
            <text:list-item>
              <text:list text:style-name="a102">
                <text:list-item>
                  <text:p text:style-name="a101" text:class-names="" text:cond-style-name=""><text:span text:style-name="a99" text:class-names="">內容標題</text:span><text:span text:style-name="a100" text:class-names=""/></text:p>
                </text:list-item>
              </text:list>
            </text:list-item>
          </text:list>
          <text:list text:style-name="a105">
            <text:list-item>
              <text:list text:style-name="a105">
                <text:list-item>
                  <text:list text:style-name="a105">
                    <text:list-item>
                      <text:p text:style-name="a104" text:class-names="" text:cond-style-name=""><text:span text:style-name="a103" text:class-names="">內容解說</text:span></text:p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112">
        <draw:page-thumbnail svg:x="0.41686in" svg:y="0.75in" svg:width="6.66699in" svg:height="3.75in" presentation:class="page" draw:id="id4" presentation:style-name="a107" draw:name="Shape 3">
          <svg:title/>
          <svg:desc/>
        </draw:page-thumbnail>
        <draw:frame draw:id="id5" presentation:style-name="a111" draw:name="Shape 4" svg:x="0.75in" svg:y="4.75in" svg:width="6in" svg:height="4.5in" presentation:class="notes" presentation:placeholder="false">
          <draw:text-box>
            <text:list text:style-name="a110">
              <text:list-item>
                <text:p text:style-name="a109" text:class-names="" text:cond-style-name=""><text:span text:style-name="a108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4-cust-講解純文字" style:page-layout-name="pageLayout1" draw:style-name="a114">
      <draw:frame draw:id="id18" draw:layer="Master1-bg" presentation:style-name="a118" draw:name="Shape 29" svg:x="9.54005in" svg:y="5.19455in" svg:width="0.45995in" svg:height="0.43045in" presentation:class="page-number" presentation:placeholder="false">
        <draw:text-box>
          <text:p text:style-name="a117" text:class-names="" text:cond-style-name=""><text:span text:style-name="a115" text:class-names=""><text:page-number style:num-format="1" text:fixed="false">‹#›</text:page-number></text:span><text:span text:style-name="a116" text:class-names=""/></text:p>
        </draw:text-box>
        <svg:title/>
        <svg:desc/>
      </draw:frame>
      <draw:connector draw:type="line" svg:x1="1.82059in" svg:y1="1.60373in" svg:x2="8.95773in" svg:y2="1.60373in" draw:id="id19" draw:layer="Master1-bg" draw:style-name="a119" draw:name="Shape 30">
        <svg:title/>
        <svg:desc/>
      </draw:connector>
      <draw:frame draw:id="id20" presentation:style-name="a131" draw:name="文字版面配置區 10" svg:x="1.70185in" svg:y="1.73743in" svg:width="3.4809in" svg:height="2.85938in" presentation:class="outline" presentation:placeholder="false">
        <draw:text-box>
          <text:list text:style-name="a123">
            <text:list-item>
              <text:p text:style-name="a122" text:class-names="" text:cond-style-name=""><text:span text:style-name="a120" text:class-names="">重點內容</text:span><text:span text:style-name="a121" text:class-names=""/></text:p>
            </text:list-item>
          </text:list>
          <text:list text:style-name="a127">
            <text:list-item>
              <text:list text:style-name="a127">
                <text:list-item>
                  <text:p text:style-name="a126" text:class-names="" text:cond-style-name=""><text:span text:style-name="a124" text:class-names="">內容標題</text:span><text:span text:style-name="a125" text:class-names=""/></text:p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p text:style-name="a129" text:class-names="" text:cond-style-name=""><text:span text:style-name="a128" text:class-names="">內容解說</text:span></text:p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1" presentation:style-name="a143" draw:name="文字版面配置區 10" svg:x="5.45717in" svg:y="1.73743in" svg:width="3.4809in" svg:height="2.85938in" presentation:class="outline" presentation:placeholder="false">
        <draw:text-box>
          <text:list text:style-name="a135">
            <text:list-item>
              <text:p text:style-name="a134" text:class-names="" text:cond-style-name=""><text:span text:style-name="a132" text:class-names="">重點內容</text:span><text:span text:style-name="a133" text:class-names=""/></text:p>
            </text:list-item>
          </text:list>
          <text:list text:style-name="a139">
            <text:list-item>
              <text:list text:style-name="a139">
                <text:list-item>
                  <text:p text:style-name="a138" text:class-names="" text:cond-style-name=""><text:span text:style-name="a136" text:class-names="">內容標題</text:span><text:span text:style-name="a137" text:class-names=""/></text:p>
                </text:list-item>
              </text:list>
            </text:list-item>
          </text:list>
          <text:list text:style-name="a142">
            <text:list-item>
              <text:list text:style-name="a142">
                <text:list-item>
                  <text:list text:style-name="a142">
                    <text:list-item>
                      <text:p text:style-name="a141" text:class-names="" text:cond-style-name=""><text:span text:style-name="a140" text:class-names="">內容解說</text:span></text:p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7" draw:name="標題 1" svg:x="1.70185in" svg:y="0.83831in" svg:width="7.23622in" svg:height="0.76542in" presentation:class="title" presentation:placeholder="false">
        <draw:text-box>
          <text:list text:style-name="a146">
            <text:list-item>
              <text:p text:style-name="a145" text:class-names="" text:cond-style-name=""><text:span text:style-name="a144" text:class-names="">講解重點</text:span></text:p>
            </text:list-item>
          </text:list>
        </draw:text-box>
        <svg:title/>
        <svg:desc/>
      </draw:frame>
      <presentation:notes style:page-layout-name="pageLayout2" draw:style-name="a153">
        <draw:page-thumbnail svg:x="0.41686in" svg:y="0.75in" svg:width="6.66699in" svg:height="3.75in" presentation:class="page" draw:id="id4" presentation:style-name="a148" draw:name="Shape 3">
          <svg:title/>
          <svg:desc/>
        </draw:page-thumbnail>
        <draw:frame draw:id="id5" presentation:style-name="a152" draw:name="Shape 4" svg:x="0.75in" svg:y="4.75in" svg:width="6in" svg:height="4.5in" presentation:class="notes" presentation:placeholder="false">
          <draw:text-box>
            <text:list text:style-name="a151">
              <text:list-item>
                <text:p text:style-name="a150" text:class-names="" text:cond-style-name=""><text:span text:style-name="a149" text:class-names=""/></text:p>
              </text:list-item>
            </text:list>
          </draw:text-box>
          <svg:title/>
          <svg:desc/>
        </draw:frame>
      </presentation:notes>
    </style:master-page>
    <style:master-page style:name="Master1-Layout5-cust-講解程式碼" style:page-layout-name="pageLayout1" draw:style-name="a155">
      <draw:frame draw:id="id23" draw:layer="Master1-bg" presentation:style-name="a159" draw:name="Shape 51" svg:x="9.5611in" svg:y="5.19455in" svg:width="0.4389in" svg:height="0.43045in" presentation:class="page-number" presentation:placeholder="false">
        <draw:text-box>
          <text:p text:style-name="a158" text:class-names="" text:cond-style-name=""><text:span text:style-name="a156" text:class-names=""><text:page-number style:num-format="1" text:fixed="false">‹#›</text:page-number></text:span><text:span text:style-name="a157" text:class-names=""/></text:p>
        </draw:text-box>
        <svg:title/>
        <svg:desc/>
      </draw:frame>
      <draw:frame draw:id="id24" draw:layer="Master1-bg" presentation:style-name="a165" draw:name="內容版面配置區 16" svg:x="1.67836in" svg:y="1.58933in" svg:width="7.4086in" svg:height="3.22588in" presentation:class="object" presentation:placeholder="false">
        <draw:text-box>
          <text:p text:style-name="a164" text:class-names="" text:cond-style-name=""><text:span text:style-name="a160" text:class-names="">圖片</text:span><text:span text:style-name="a161" text:class-names="">/</text:span><text:span text:style-name="a162" text:class-names="">程式碼</text:span><text:span text:style-name="a163" text:class-names=""/></text:p>
        </draw:text-box>
        <svg:title/>
        <svg:desc/>
      </draw:frame>
      <draw:frame draw:id="id25" presentation:style-name="a169" draw:name="標題 1" svg:x="1.67836in" svg:y="0.70435in" svg:width="7.4086in" svg:height="0.76542in" presentation:class="title" presentation:placeholder="false">
        <draw:text-box>
          <text:list text:style-name="a168">
            <text:list-item>
              <text:p text:style-name="a167" text:class-names="" text:cond-style-name=""><text:span text:style-name="a166" text:class-names="">範例程式</text:span></text:p>
            </text:list-item>
          </text:list>
        </draw:text-box>
        <svg:title/>
        <svg:desc/>
      </draw:frame>
      <presentation:notes style:page-layout-name="pageLayout2" draw:style-name="a175">
        <draw:page-thumbnail svg:x="0.41686in" svg:y="0.75in" svg:width="6.66699in" svg:height="3.75in" presentation:class="page" draw:id="id4" presentation:style-name="a170" draw:name="Shape 3">
          <svg:title/>
          <svg:desc/>
        </draw:page-thumbnail>
        <draw:frame draw:id="id5" presentation:style-name="a174" draw:name="Shape 4" svg:x="0.75in" svg:y="4.75in" svg:width="6in" svg:height="4.5in" presentation:class="notes" presentation:placeholder="false">
          <draw:text-box>
            <text:list text:style-name="a173">
              <text:list-item>
                <text:p text:style-name="a172" text:class-names="" text:cond-style-name=""><text:span text:style-name="a171" text:class-names=""/></text:p>
              </text:list-item>
            </text:list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TOI推廣計畫 解題-題目</dc:title>
    <dc:date>2021-04-05T03:36:24Z</dc:date>
    <meta:print-date>2019-04-10T12:19:35Z</meta:print-date>
    <meta:template xlink:href="" xlink:type="simple"/>
    <meta:editing-cycles>2</meta:editing-cycles>
  </office:meta>
</office:document-meta>
</file>